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0cd07225a302eee864e9a2b18b07342.png"/>
  <manifest:file-entry manifest:media-type="image/svg+xml" manifest:full-path="Pictures/affaa73695c3b8abd020e7da7f206ed6.svg"/>
  <manifest:file-entry manifest:media-type="image/svg+xml" manifest:full-path="Pictures/e03a3b12ed847fac22b1c998ae2b35a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e0cd07225a302eee864e9a2b18b07342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bsynet.fr/wiki/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-more_3"/><text:bookmark-start text:name="read-more"/>Read More<text:bookmark-end text:name="__RefHeading___read-more_3"/><text:bookmark-end text:name="read-more"/></text:h>
      <text:p text:style-name="Text_20_body">All documentation and additional information besides the <text:a xlink:type="simple" xlink:href="https://wiki.bsynet.fr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affaa73695c3b8abd020e7da7f206ed6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affaa73695c3b8abd020e7da7f206ed6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affaa73695c3b8abd020e7da7f206ed6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affaa73695c3b8abd020e7da7f206ed6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affaa73695c3b8abd020e7da7f206ed6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e03a3b12ed847fac22b1c998ae2b35ab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18:18</meta:creation-date>
    <dc:creator>Generated</dc:creator>
    <dc:date>2026-08-19T23::18:18</dc:date>
    <dc:language>en-US</dc:language>
    <meta:editing-cycles>1</meta:editing-cycles>
    <meta:editing-duration>PT0S</meta:editing-duration>
    <dc:title>wiki:dokuwiki</dc:title>
  </office:meta>
</office:document-meta>
</file>