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bsynet.fr/sidebar" text:style-name="Internet_20_link" text:visited-style-name="Visited_20_Internet_20_Link">sidebar</text:a></text:p>
      <text:h text:style-name="Heading_20_1" text:outline-level="1"><text:bookmark text:name="wiki:accueil"/><text:bookmark-start text:name="__RefHeading___lfi_1"/><text:bookmark-start text:name="lfi"/>LFI<text:bookmark-end text:name="__RefHeading___lfi_1"/><text:bookmark-end text:name="lfi"/></text:h>
      <text:p text:style-name="Text_20_body">Résumés et synthèses d'interventions politiq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4:27</meta:creation-date>
    <dc:creator>Generated</dc:creator>
    <dc:date>2026-08-19T22::24:27</dc:date>
    <dc:language>en-US</dc:language>
    <meta:editing-cycles>1</meta:editing-cycles>
    <meta:editing-duration>PT0S</meta:editing-duration>
    <dc:title>wiki:accueil</dc:title>
  </office:meta>
</office:document-meta>
</file>