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debar"/><text:bookmark-start text:name="__RefHeading___lfi_1"/><text:bookmark-start text:name="lfi"/>LFI<text:bookmark-end text:name="__RefHeading___lfi_1"/><text:bookmark-end text:name="lfi"/></text:h>
      <text:list text:style-name="List_20_1" text:continue-numbering="false">
        <text:list-item>
          <text:p text:style-name="LastListParagraph_List_20_1_Content_First"> <text:a xlink:type="simple" xlink:href="https://wiki.bsynet.fr/lfi/accueil" text:style-name="Internet_20_link" text:visited-style-name="Visited_20_Internet_20_Link">Tout savoir sur la France Insoumise</text:a></text:p>
        </text:list-item>
      </text:list>
      <text:h text:style-name="Heading_20_1" text:outline-level="1"><text:bookmark-start text:name="__RefHeading___bsy_2"/><text:bookmark-start text:name="bsy"/>BSY<text:bookmark-end text:name="__RefHeading___bsy_2"/><text:bookmark-end text:name="bsy"/></text:h>
      <text:list text:style-name="List_20_1" text:continue-numbering="false">
        <text:list-item>
          <text:p text:style-name="List_20_1_Content_First"> <text:a xlink:type="simple" xlink:href="https://wiki.bsynet.fr/bsy/accueil" text:style-name="Internet_20_link" text:visited-style-name="Visited_20_Internet_20_Link">Bonnay-Saint-Ythaire</text:a></text:p>
        </text:list-item>
        <text:list-item>
          <text:p text:style-name="List_20_1_Content_Last"> <text:a xlink:type="simple" xlink:href="https://wiki.bsynet.fr/bsy/enclunisois" text:style-name="Internet_20_link" text:visited-style-name="Visited_20_Internet_20_Link">CC du Clunisois</text:a></text:p>
        </text:list-item>
      </text:list>
      <text:h text:style-name="Heading_20_1" text:outline-level="1"><text:bookmark-start text:name="__RefHeading___sca_3"/><text:bookmark-start text:name="sca"/>SCA<text:bookmark-end text:name="__RefHeading___sca_3"/><text:bookmark-end text:name="sca"/></text:h>
      <text:list text:style-name="List_20_1" text:continue-numbering="false">
        <text:list-item>
          <text:p text:style-name="List_20_1_Content_First"> <text:a xlink:type="simple" xlink:href="https://wiki.bsynet.fr/sca/start" text:style-name="Internet_20_link" text:visited-style-name="Visited_20_Internet_20_Link">L'association SCA</text:a></text:p>
        </text:list-item>
        <text:list-item>
          <text:p text:style-name="List_20_1_Content"> <text:a xlink:type="simple" xlink:href="https://wiki.bsynet.fr/sca/savoir" text:style-name="Internet_20_link" text:visited-style-name="Visited_20_Internet_20_Link">SAVOIR</text:a></text:p>
        </text:list-item>
        <text:list-item>
          <text:p text:style-name="List_20_1_Content"> <text:a xlink:type="simple" xlink:href="https://wiki.bsynet.fr/sca/comprendre" text:style-name="Internet_20_link" text:visited-style-name="Visited_20_Internet_20_Link">COMPRENDRE</text:a></text:p>
        </text:list-item>
        <text:list-item>
          <text:p text:style-name="List_20_1_Content_Last"> <text:a xlink:type="simple" xlink:href="https://wiki.bsynet.fr/sca/agir" text:style-name="Internet_20_link" text:visited-style-name="Visited_20_Internet_20_Link">AGIR</text:a></text:p>
        </text:list-item>
      </text:list>
      <text:h text:style-name="Heading_20_4" text:outline-level="4"><text:bookmark-start text:name="__RefHeading___qui-sommes-nous_4"/><text:bookmark-start text:name="qui-sommes-nous"/>Qui sommes nous<text:bookmark-end text:name="__RefHeading___qui-sommes-nous_4"/><text:bookmark-end text:name="qui-sommes-nous"/></text:h>
      <text:list text:style-name="List_20_1" text:continue-numbering="false">
        <text:list-item>
          <text:p text:style-name="LastListParagraph_List_20_1_Content_First"> <text:a xlink:type="simple" xlink:href="https://wiki.bsynet.fr/wiki/bienvenue" text:style-name="Internet_20_link" text:visited-style-name="Visited_20_Internet_20_Link">bienvenu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2::24:04</meta:creation-date>
    <dc:creator>Generated</dc:creator>
    <dc:date>2026-08-19T22::24:04</dc:date>
    <dc:language>en-US</dc:language>
    <meta:editing-cycles>1</meta:editing-cycles>
    <meta:editing-duration>PT0S</meta:editing-duration>
    <dc:title>sidebar</dc:title>
  </office:meta>
</office:document-meta>
</file>