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b524de1701910d73d75f087e4e5dd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2916666666667cm" style:rel-width="100%" svg:height="6.799115913556cm" style:rel-height="scale"><draw:image xlink:href="Pictures/15b524de1701910d73d75f087e4e5dda.jpg" xlink:type="simple" xlink:show="embed" xlink:actuate="onLoad"/></draw:frame></text:p>
      <text:list text:style-name="List_20_1" text:continue-numbering="false">
        <text:list-item>
          <text:p text:style-name="List_20_1_Content_First"><text:bookmark text:name="sca:start"/> Association Loi 1901</text:p>
        </text:list-item>
        <text:list-item>
          <text:p text:style-name="List_20_1_Content_Last"> Contact :sca@bsynet.f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29:47</meta:creation-date>
    <dc:creator>Generated</dc:creator>
    <dc:date>2026-08-19T21::29:47</dc:date>
    <dc:language>en-US</dc:language>
    <meta:editing-cycles>1</meta:editing-cycles>
    <meta:editing-duration>PT0S</meta:editing-duration>
    <dc:title>sca:start</dc:title>
  </office:meta>
</office:document-meta>
</file>