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e05d5f5f955f759feff5750bd07a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a:savoir"/><text:bookmark-start text:name="__RefHeading___savoir_1"/><text:bookmark-start text:name="savoir"/>SAVOIR<text:bookmark-end text:name="__RefHeading___savoir_1"/><text:bookmark-end text:name="savoir"/></text:h>
      <text:p text:style-name="Text_20_body"><draw:frame draw:style-name="mediaright" draw:name="280 Legend" text:anchor-type="paragraph" draw:z-index="0" svg:width="7.4083333333333cm" style:rel-width="100%"><draw:text-box><text:p text:style-name="legendcenter"><draw:frame draw:style-name="mediaright" draw:name="280" text:anchor-type="paragraph" draw:z-index="0" svg:width="7.4083333333333cm" style:rel-width="100%" svg:height="9.8571129707113cm" style:rel-height="scale"><draw:image xlink:href="Pictures/69e05d5f5f955f759feff5750bd07aeb.jpg" xlink:type="simple" xlink:show="embed" xlink:actuate="onLoad"/></draw:frame>280</text:p></draw:text-box></draw:frame></text:p>
      <text:p text:style-name="Text_20_body">* <text:a xlink:type="simple" xlink:href="https://wiki.bsynet.fr/sca/reforme-de-la-justice" text:style-name="Internet_20_link" text:visited-style-name="Visited_20_Internet_20_Link">La réforme de la justice criminelle en Fra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1:49</meta:creation-date>
    <dc:creator>Generated</dc:creator>
    <dc:date>2026-08-19T21::41:49</dc:date>
    <dc:language>en-US</dc:language>
    <meta:editing-cycles>1</meta:editing-cycles>
    <meta:editing-duration>PT0S</meta:editing-duration>
    <dc:title>sca:savoir</dc:title>
  </office:meta>
</office:document-meta>
</file>