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fi:prises-de-parole-de-jlm"/><text:bookmark-start text:name="__RefHeading___prises-de-parole-de-jean-luc-melenchon_1"/><text:bookmark-start text:name="prises-de-parole-de-jean-luc-melenchon"/>Prises de parole de Jean-Luc Mélenchon<text:bookmark-end text:name="__RefHeading___prises-de-parole-de-jean-luc-melenchon_1"/><text:bookmark-end text:name="prises-de-parole-de-jean-luc-melenchon"/></text:h>
      <text:list text:style-name="List_20_1" text:continue-numbering="false">
        <text:list-item>
          <text:p text:style-name="LastListParagraph_List_20_1_Content_First"> <text:a xlink:type="simple" xlink:href="https://wiki.bsynet.fr/lfi/interview-lci-8mai26" text:style-name="Internet_20_link" text:visited-style-name="Visited_20_Internet_20_Link">Interview du 8 Mai 2026</text:a> (Inteview sur LCI sur l'international)</text:p>
        </text:list-item>
      </text:list>
      <text:list text:style-name="List_20_1" text:continue-numbering="false">
        <text:list-item>
          <text:p text:style-name="List_20_1_Content_First"> <text:a xlink:type="simple" xlink:href="https://wiki.bsynet.fr/lfi/conference-de-presse-du-24-juin-2026" text:style-name="Internet_20_link" text:visited-style-name="Visited_20_Internet_20_Link">Conférence de presse du 24 juin 2026</text:a> (Résumé de la conf. de presse devant les nouveaux médias)</text:p>
          <text:list text:style-name="List_20_1">
            <text:list-item>
              <text:p text:style-name="List_20_1_Content"> <text:a xlink:type="simple" xlink:href="https://wiki.bsynet.fr/lfi/intervention-d-hadrien-clouet" text:style-name="Internet_20_link" text:visited-style-name="Visited_20_Internet_20_Link">intervention d'Hadrien Clouet</text:a></text:p>
            </text:list-item>
            <text:list-item>
              <text:p text:style-name="List_20_1_Content"> <text:a xlink:type="simple" xlink:href="https://wiki.bsynet.fr/lfi/intervention-d-aurelie-trouve" text:style-name="Internet_20_link" text:visited-style-name="Visited_20_Internet_20_Link">intervention d'Aurélie Trouvé</text:a></text:p>
            </text:list-item>
            <text:list-item>
              <text:p text:style-name="List_20_1_Content"> <text:a xlink:type="simple" xlink:href="https://wiki.bsynet.fr/lfi/intervention-d-anais-belouassa-cherifi" text:style-name="Internet_20_link" text:visited-style-name="Visited_20_Internet_20_Link">intervention d'Anais Belouassa-Cherifi</text:a></text:p>
            </text:list-item>
            <text:list-item>
              <text:p text:style-name="List_20_1_Content_Last"> <text:a xlink:type="simple" xlink:href="https://wiki.bsynet.fr/lfi/intervention-de-marina-mesure" text:style-name="Internet_20_link" text:visited-style-name="Visited_20_Internet_20_Link">intervention de Marina Mesure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synet.fr/lfi/conference-geoplitique" text:style-name="Internet_20_link" text:visited-style-name="Visited_20_Internet_20_Link">Conférence géopolitique ; France Europe Monde</text:a> (Ouverture du colloque à l'ILB le 27 juin 26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synet.fr/lfi/conference-ecoregions" text:style-name="Internet_20_link" text:visited-style-name="Visited_20_Internet_20_Link">Écorégions et 6e République</text:a> (Conférence de presse du 2 juillet 2026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synet.fr/lfi/opposition-grand-canal" text:style-name="Internet_20_link" text:visited-style-name="Visited_20_Internet_20_Link">Le scandale du méga-canal</text:a> (Déclaration vidéo du 8 juillet 2026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7:56</meta:creation-date>
    <dc:creator>Generated</dc:creator>
    <dc:date>2026-08-19T22::17:56</dc:date>
    <dc:language>en-US</dc:language>
    <meta:editing-cycles>1</meta:editing-cycles>
    <meta:editing-duration>PT0S</meta:editing-duration>
    <dc:title>lfi:prises-de-parole-de-jlm</dc:title>
  </office:meta>
</office:document-meta>
</file>