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ffaa73695c3b8abd020e7da7f206ed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fi:organisation-et-strategie-de-la-france-insoumise"/><text:bookmark-start text:name="__RefHeading___organisation-et-strategie-de-la-france-insoumise_1"/><text:bookmark-start text:name="organisation-et-strategie-de-la-france-insoumise"/>Organisation et stratégie de la France Insoumise<text:bookmark-end text:name="__RefHeading___organisation-et-strategie-de-la-france-insoumise_1"/><text:bookmark-end text:name="organisation-et-strategie-de-la-france-insoumise"/></text:h>
      <text:p text:style-name="Text_20_body"><text:span text:style-name="Emphasis">Avec la participation de Jean-Luc Mélenchon, Manuel Bompard, Clémence Guetté, Mathilde Panot - Janv. 2026</text:span></text:p>
      <text:p text:style-name="Text_20_body"><draw:frame draw:style-name="media" draw:name="0" text:anchor-type="as-char" draw:z-index="0" svg:width="" svg:rel-width="100%" svg:height="0cm"><draw:image xlink:href="Pictures/affaa73695c3b8abd020e7da7f206ed6.svg" xlink:type="simple" xlink:show="embed" xlink:actuate="onLoad"/></draw:frame> Pour un résumé du texte  chapître par chapître voir <text:a xlink:type="simple" xlink:href="https://wiki.bsynet.fr/lfi/lfi-comment-faire" text:style-name="Internet_20_link" text:visited-style-name="Visited_20_Internet_20_Link">"Comment faire"</text:a></text:p>
      <text:h text:style-name="Heading_20_3" text:outline-level="3"><text:bookmark-start text:name="__RefHeading___introduction-generale_2"/><text:bookmark-start text:name="introduction-generale"/>Introduction générale<text:bookmark-end text:name="__RefHeading___introduction-generale_2"/><text:bookmark-end text:name="introduction-generale"/></text:h>
      <text:p text:style-name="Text_20_body">Ce document analyse en profondeur la <text:span text:style-name="Strong_20_Emphasis">forme organisationnelle</text:span> et la <text:span text:style-name="Strong_20_Emphasis">stratégie politique</text:span> du mouvement <text:span text:style-name="Strong_20_Emphasis">La France insoumise (LFI)</text:span>, fondé pour répondre aux mutations sociales, politiques et technologiques contemporaines. L’ouvrage propose une réflexion théorique basée sur le <text:span text:style-name="Strong_20_Emphasis">matérialisme historique</text:span> et s’inscrit dans la continuité des révolutions citoyennes modernes, tout en rompant avec l’organisation classique des partis politiques de gauche, fortement ancrés dans leur passé industriel et syndical.</text:p>
      <text:p text:style-name="Text_20_body">Le texte est le fruit d’un travail collectif mené pendant plusieurs années par plusieurs figures-clés du mouvement, dont Jean-Luc Mélenchon, Manuel Bompard, Clémence Guetté et Mathilde Panot.</text:p>
      <text:h text:style-name="Heading_20_2" text:outline-level="2"><text:bookmark-start text:name="__RefHeading___i.-le-cadre-historiqueevolution-des-formes-d-organisation-politique_3"/><text:bookmark-start text:name="i.-le-cadre-historiqueevolution-des-formes-d-organisation-politique"/>I. Le cadre historique : évolution des formes d’organisation politique<text:bookmark-end text:name="__RefHeading___i.-le-cadre-historiqueevolution-des-formes-d-organisation-politique_3"/><text:bookmark-end text:name="i.-le-cadre-historiqueevolution-des-formes-d-organisation-politique"/></text:h>
      <text:h text:style-name="Heading_20_3" text:outline-level="3"><text:bookmark-start text:name="__RefHeading___le-mouvement-ouvrier-d-hier_4"/><text:bookmark-start text:name="le-mouvement-ouvrier-d-hier"/>1. Le mouvement ouvrier d’hier<text:bookmark-end text:name="__RefHeading___le-mouvement-ouvrier-d-hier_4"/><text:bookmark-end text:name="le-mouvement-ouvrier-d-hier"/></text:h>
      <text:list text:style-name="List_20_1" text:continue-numbering="false">
        <text:list-item>
          <text:p text:style-name="List_20_1_Content_First"> Le mouvement ouvrier, de la fin du XIXᵉ siècle jusqu’au XXᵉ siècle, correspondait à une <text:span text:style-name="Strong_20_Emphasis">identité collective homogène</text:span>, enracinée dans un <text:span text:style-name="Strong_20_Emphasis">continuum social fort</text:span> (lieux de travail, habitat, syndicats, vie sociale).</text:p>
        </text:list-item>
        <text:list-item>
          <text:p text:style-name="List_20_1_Content"> L’organisation s’appuyait sur une <text:span text:style-name="Strong_20_Emphasis">conscience de classe claire</text:span> et une <text:span text:style-name="Strong_20_Emphasis">structure organique</text:span> unifiée : syndicats, partis de classe fusionnels.</text:p>
        </text:list-item>
        <text:list-item>
          <text:p text:style-name="List_20_1_Content"> La relation entre <text:span text:style-name="Strong_20_Emphasis">action syndicale et action politique</text:span> était souvent un continuum, parfois institutionnalisé par la domination du Parti social-démocrate ou des partis communistes.</text:p>
        </text:list-item>
        <text:list-item>
          <text:p text:style-name="List_20_1_Content_Last"> Le modèle du <text:span text:style-name="Strong_20_Emphasis">parti avant-gardiste</text:span> issu de la Révolution russe développa le <text:span text:style-name="Strong_20_Emphasis">substitutisme</text:span>, où le parti prétendait incarner et diriger la classe ouvrière, souvent à rebours d’une auto-organisation spontanée.</text:p>
        </text:list-item>
      </text:list>
      <text:h text:style-name="Heading_20_3" text:outline-level="3"><text:bookmark-start text:name="__RefHeading___effondrement-et-limites-historiques_5"/><text:bookmark-start text:name="effondrement-et-limites-historiques"/>2. Effondrement et limites historiques<text:bookmark-end text:name="__RefHeading___effondrement-et-limites-historiques_5"/><text:bookmark-end text:name="effondrement-et-limites-historiques"/></text:h>
      <text:list text:style-name="List_20_1" text:continue-numbering="false">
        <text:list-item>
          <text:p text:style-name="List_20_1_Content_First"> Historiquement, le mouvement ouvrier a connu une <text:span text:style-name="Strong_20_Emphasis">désagrégation du modèle pour des raisons sociales et politiques</text:span> (par exemple la scission de Tours en 1920 due à des divergences organisationnelles plus qu’idéologiques).</text:p>
        </text:list-item>
        <text:list-item>
          <text:p text:style-name="List_20_1_Content"> Le <text:span text:style-name="Strong_20_Emphasis">modèle de parti ouvrier devient obsolète</text:span>, incapable d’embrasser les transformations sociales du XXIᵉ siècle.</text:p>
        </text:list-item>
        <text:list-item>
          <text:p text:style-name="List_20_1_Content_Last"> La fin de la Guerre froide, la chute de l’URSS et la mondialisation marquent le déclin et parfois la disparition des partis de classe traditionnels d’Europe occidentale.</text:p>
        </text:list-item>
      </text:list>
      <text:h text:style-name="Heading_20_3" text:outline-level="3"><text:bookmark-start text:name="__RefHeading___le-monde-a-change-de-base_6"/><text:bookmark-start text:name="le-monde-a-change-de-base"/>3. Le monde a changé de base<text:bookmark-end text:name="__RefHeading___le-monde-a-change-de-base_6"/><text:bookmark-end text:name="le-monde-a-change-de-base"/></text:h>
      <text:list text:style-name="List_20_1" text:continue-numbering="false">
        <text:list-item>
          <text:p text:style-name="List_20_1_Content_First"> La société est devenue un <text:span text:style-name="Strong_20_Emphasis">nouvel agrégat social</text:span>, qualifié dans ce texte de « peuple », plus vaste que la simple classe ouvrière et incluant salariés, retraités, précaires, chômeurs, jeunesse, etc.</text:p>
        </text:list-item>
        <text:list-item>
          <text:p text:style-name="List_20_1_Content"> Ce peuple est caractérisé par une dépendance aux <text:span text:style-name="Strong_20_Emphasis">réseaux collectifs publics ou privés</text:span> (eau, électricité, nourriture).</text:p>
        </text:list-item>
        <text:list-item>
          <text:p text:style-name="List_20_1_Content"> La subjectivité des individus est marquée par l’<text:span text:style-name="Strong_20_Emphasis">individuation</text:span> : singularisation accrue couplée à une interdépendance vaste, notamment dans les réseaux numériques.</text:p>
        </text:list-item>
        <text:list-item>
          <text:p text:style-name="List_20_1_Content"> L’organisation politique ne peut plus reposer sur les anciens modèles : un <text:span text:style-name="Strong_20_Emphasis">parti massif, hiérarchique et fusionnel est dépassé</text:span>.</text:p>
        </text:list-item>
        <text:list-item>
          <text:p text:style-name="List_20_1_Content_Last"> Le travail politique doit s’inscrire dans une <text:span text:style-name="Strong_20_Emphasis">nouvelle forme organique</text:span>, adaptée à la fragmentation du tissu social et à la multiplication des identités culturelles et individuelles.</text:p>
        </text:list-item>
      </text:list>
      <text:h text:style-name="Heading_20_2" text:outline-level="2"><text:bookmark-start text:name="__RefHeading___ii.-la-forme-mouvementnouveau-cadre-d-organisation-politique_7"/><text:bookmark-start text:name="ii.-la-forme-mouvementnouveau-cadre-d-organisation-politique"/>II. La forme mouvement : nouveau cadre d’organisation politique<text:bookmark-end text:name="__RefHeading___ii.-la-forme-mouvementnouveau-cadre-d-organisation-politique_7"/><text:bookmark-end text:name="ii.-la-forme-mouvementnouveau-cadre-d-organisation-politique"/></text:h>
      <text:h text:style-name="Heading_20_3" text:outline-level="3"><text:bookmark-start text:name="__RefHeading___l-emergence-du-mouvement-et-du-numerique_8"/><text:bookmark-start text:name="l-emergence-du-mouvement-et-du-numerique"/>1. L’émergence du mouvement et du numérique<text:bookmark-end text:name="__RefHeading___l-emergence-du-mouvement-et-du-numerique_8"/><text:bookmark-end text:name="l-emergence-du-mouvement-et-du-numerique"/></text:h>
      <text:list text:style-name="List_20_1" text:continue-numbering="false">
        <text:list-item>
          <text:p text:style-name="List_20_1_Content_First"> La <text:span text:style-name="Strong_20_Emphasis">forme « mouvement » est proposée comme alternative</text:span> au modèle partisan traditionnel, précisément adaptée aux réalités sociales et aux moyens techniques de notre époque.</text:p>
        </text:list-item>
        <text:list-item>
          <text:p text:style-name="List_20_1_Content"> Le mouvement s’appuie sur une plateforme numérique centralisée : <text:span text:style-name="Strong_20_Emphasis">« Action Populaire »</text:span>, qui permet une organisation horizontale, rapide et connectée à grande échelle.</text:p>
        </text:list-item>
        <text:list-item>
          <text:p text:style-name="List_20_1_Content_Last"> Grâce au numérique, des <text:span text:style-name="Strong_20_Emphasis">groupes d’action locaux</text:span> (par quartier, profession, etc.) se mettent en place, favorisant une action décentralisée, souple et dynamique.</text:p>
        </text:list-item>
      </text:list>
      <text:h text:style-name="Heading_20_3" text:outline-level="3"><text:bookmark-start text:name="__RefHeading___les-outils-techniques-redefinissent-la-politique_9"/><text:bookmark-start text:name="les-outils-techniques-redefinissent-la-politique"/>2. Les outils techniques redéfinissent la politique<text:bookmark-end text:name="__RefHeading___les-outils-techniques-redefinissent-la-politique_9"/><text:bookmark-end text:name="les-outils-techniques-redefinissent-la-politique"/></text:h>
      <text:list text:style-name="List_20_1" text:continue-numbering="false">
        <text:list-item>
          <text:p text:style-name="List_20_1_Content_First"> Historique de l’évolution des moyens : du tract et de l’affiche, au téléphone, à Internet, aux réseaux sociaux et smartphones.</text:p>
        </text:list-item>
        <text:list-item>
          <text:p text:style-name="List_20_1_Content"> Le numérique bouleverse les temps et espaces de l’action : réunions virtuelles fréquentes, convocation par messagerie instantanée, échanges rapides et permanents.</text:p>
        </text:list-item>
        <text:list-item>
          <text:p text:style-name="List_20_1_Content"> Le pouvoir de censure exercé par les géants du Web (Big Tech) oblige à la création de réseaux autonomes et résistants.</text:p>
        </text:list-item>
        <text:list-item>
          <text:p text:style-name="List_20_1_Content_Last"> L’<text:span text:style-name="Strong_20_Emphasis">outil technique devient partie intégrante de la forme organisationnelle</text:span> : la plateforme numérique n’est pas un simple support, elle conditionne le fonctionnement du mouvement.</text:p>
        </text:list-item>
      </text:list>
      <text:h text:style-name="Heading_20_3" text:outline-level="3"><text:bookmark-start text:name="__RefHeading___organisation-interne-du-mouvement-insoumis_10"/><text:bookmark-start text:name="organisation-interne-du-mouvement-insoumis"/>3. Organisation interne du mouvement Insoumis<text:bookmark-end text:name="__RefHeading___organisation-interne-du-mouvement-insoumis_10"/><text:bookmark-end text:name="organisation-interne-du-mouvement-insoumi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tructur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roupes d’action</text:span> </text:p>
          </table:table-cell>
          <table:table-cell office:value-type="string" table:style-name="tablecell">
            <text:p text:style-name="tablealignleft"> Cellules locales de 3 à 12 membres, souvent par quartiers, professions, ou lieux d’étude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oucles départementales</text:span> </text:p>
          </table:table-cell>
          <table:table-cell office:value-type="string" table:style-name="tablecell">
            <text:p text:style-name="tablealignleft"> Coordination par département via messageries numériques (Telegram, Signal, WhatsApp)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ordination des espaces</text:span> </text:p>
          </table:table-cell>
          <table:table-cell office:value-type="string" table:style-name="tablecell">
            <text:p text:style-name="tablealignleft"> Instance de fédération, animation et suivi des actions, incluant parlementaire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mités électoraux</text:span> </text:p>
          </table:table-cell>
          <table:table-cell office:value-type="string" table:style-name="tablecell">
            <text:p text:style-name="tablealignleft"> Désignation des candidats selon procédures inclusives, par binômes paritaire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ssemblées représentatives</text:span> </text:p>
          </table:table-cell>
          <table:table-cell office:value-type="string" table:style-name="tablecell">
            <text:p text:style-name="tablealignleft"> Délégations tirées au sort, instances décisionnelles à dimension nationa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stitut La Boétie</text:span> </text:p>
          </table:table-cell>
          <table:table-cell office:value-type="string" table:style-name="tablecell">
            <text:p text:style-name="tablealignleft"> Interface intellectuelle, école de formation des militants </text:p>
          </table:table-cell>
        </table:table-row>
      </table:table>
      <text:p text:style-name="Text_20_body">* Ces structures favorisent <text:span text:style-name="Strong_20_Emphasis">consensus, fédération et inclusion</text:span>, rejetant les anciennes pratiques de rivalités de courants internes.</text:p>
      <text:list text:style-name="List_20_1" text:continue-numbering="false">
        <text:list-item>
          <text:p text:style-name="List_20_1_Content_First"> La gestion des conflits internes repose sur la <text:span text:style-name="Strong_20_Emphasis">discrétion</text:span> et le <text:span text:style-name="Strong_20_Emphasis">respect des charte de bonne conduite</text:span> (interdiction de propos sexistes, racistes, etc.).</text:p>
        </text:list-item>
        <text:list-item>
          <text:p text:style-name="List_20_1_Content"> La <text:span text:style-name="Strong_20_Emphasis">parité femme-homme</text:span> est appliquée à tous les niveaux.</text:p>
        </text:list-item>
        <text:list-item>
          <text:p text:style-name="List_20_1_Content_Last"> Les candidatures sont choisies démocratiquement par les assemblées locales et validées pour assurer la diversité sociale.</text:p>
        </text:list-item>
      </text:list>
      <text:h text:style-name="Heading_20_3" text:outline-level="3"><text:bookmark-start text:name="__RefHeading___le-mouvement-dans-la-revolution-citoyenne_11"/><text:bookmark-start text:name="le-mouvement-dans-la-revolution-citoyenne"/>4. Le mouvement dans la révolution citoyenne<text:bookmark-end text:name="__RefHeading___le-mouvement-dans-la-revolution-citoyenne_11"/><text:bookmark-end text:name="le-mouvement-dans-la-revolution-citoyenne"/></text:h>
      <text:list text:style-name="List_20_1" text:continue-numbering="false">
        <text:list-item>
          <text:p text:style-name="List_20_1_Content_First"> Le mouvement est un <text:span text:style-name="Strong_20_Emphasis">agent facilitateur</text:span>, au service du processus plus large de la révolution citoyenne, qui est comprise comme un <text:span text:style-name="Strong_20_Emphasis">processus permanent</text:span> et <text:span text:style-name="Strong_20_Emphasis">auto-organisé</text:span> du peuple.</text:p>
        </text:list-item>
        <text:list-item>
          <text:p text:style-name="List_20_1_Content"> <text:span text:style-name="Strong_20_Emphasis">Phases de la révolution citoyenne</text:span> :</text:p>
          <text:list text:style-name="List_20_1">
            <text:list-item>
              <text:p text:style-name="List_20_1_Content"> <text:span text:style-name="Strong_20_Emphasis">Instituante</text:span> : émergence et identification du peuple en mouvement</text:p>
            </text:list-item>
            <text:list-item>
              <text:p text:style-name="List_20_1_Content"> <text:span text:style-name="Strong_20_Emphasis">Destituante</text:span> : confrontation et contestation du pouvoir établi</text:p>
            </text:list-item>
            <text:list-item>
              <text:p text:style-name="List_20_1_Content"> <text:span text:style-name="Strong_20_Emphasis">Constituante</text:span> : reconstruction politique par une Assemblée Constituante</text:p>
            </text:list-item>
          </text:list>
        </text:list-item>
        <text:list-item>
          <text:p text:style-name="List_20_1_Content"> Le mouvement remplit plusieurs fonctions essentielles :</text:p>
          <text:list text:style-name="List_20_1">
            <text:list-item>
              <text:p text:style-name="List_20_1_Content"> <text:span text:style-name="Strong_20_Emphasis">Lanceur d’alerte</text:span> : faire connaître les causes des conflits</text:p>
            </text:list-item>
            <text:list-item>
              <text:p text:style-name="List_20_1_Content"> <text:span text:style-name="Strong_20_Emphasis">Éclaireur</text:span> : fournir des informations et expériences utiles</text:p>
            </text:list-item>
            <text:list-item>
              <text:p text:style-name="List_20_1_Content"> <text:span text:style-name="Strong_20_Emphasis">Appui concret</text:span> : soutien logistique et matériel aux luttes (ex : caisses de grève, collectes alimentaires)</text:p>
            </text:list-item>
            <text:list-item>
              <text:p text:style-name="List_20_1_Content_Last"> <text:span text:style-name="Strong_20_Emphasis">Accompagnement</text:span> : organisation d’assemblées citoyennes et d’actions coordonnées</text:p>
            </text:list-item>
          </text:list>
        </text:list-item>
      </text:list>
      <text:h text:style-name="Heading_20_2" text:outline-level="2"><text:bookmark-start text:name="__RefHeading___iii.-analyse-strategique-et-elements-cles_12"/><text:bookmark-start text:name="iii.-analyse-strategique-et-elements-cles"/>III. Analyse stratégique et éléments-clés<text:bookmark-end text:name="__RefHeading___iii.-analyse-strategique-et-elements-cles_12"/><text:bookmark-end text:name="iii.-analyse-strategique-et-elements-cles"/></text:h>
      <text:h text:style-name="Heading_20_3" text:outline-level="3"><text:bookmark-start text:name="__RefHeading___un-nouvel-acteur-socialle-peuple_13"/><text:bookmark-start text:name="un-nouvel-acteur-socialle-peuple"/>1. Un nouvel acteur social : le peuple<text:bookmark-end text:name="__RefHeading___un-nouvel-acteur-socialle-peuple_13"/><text:bookmark-end text:name="un-nouvel-acteur-socialle-peuple"/></text:h>
      <text:list text:style-name="List_20_1" text:continue-numbering="false">
        <text:list-item>
          <text:p text:style-name="List_20_1_Content_First"> Définition matérialiste du peuple comme <text:span text:style-name="Strong_20_Emphasis">agrégat social complexe</text:span>, avec de larges bords flous, dont la cohésion politique dépend de la <text:span text:style-name="Strong_20_Emphasis">reconnaissance de son antagonisme avec l’oligarchie</text:span>.</text:p>
        </text:list-item>
        <text:list-item>
          <text:p text:style-name="List_20_1_Content"> La conscience politique s’appuie sur des <text:span text:style-name="Strong_20_Emphasis">outils numériques modernes</text:span> qui fédèrent ces individus dispersés.</text:p>
        </text:list-item>
        <text:list-item>
          <text:p text:style-name="List_20_1_Content_Last"> L’inclusion du travail des femmes, des précaires, des chômeurs, et des étudiants sous une même bannière.</text:p>
        </text:list-item>
      </text:list>
      <text:h text:style-name="Heading_20_3" text:outline-level="3"><text:bookmark-start text:name="__RefHeading___le-programmeflacon-de-cohesion_14"/><text:bookmark-start text:name="le-programmeflacon-de-cohesion"/>2. Le programme : flacon de cohésion<text:bookmark-end text:name="__RefHeading___le-programmeflacon-de-cohesion_14"/><text:bookmark-end text:name="le-programmeflacon-de-cohesion"/></text:h>
      <text:list text:style-name="List_20_1" text:continue-numbering="false">
        <text:list-item>
          <text:p text:style-name="List_20_1_Content_First"> Au centre du mouvement, un <text:span text:style-name="Strong_20_Emphasis">programme politique clair et fédérateur</text:span> : <text:span text:style-name="Emphasis">L’Avenir en Commun</text:span>.</text:p>
        </text:list-item>
        <text:list-item>
          <text:p text:style-name="List_20_1_Content"> Il constitue <text:span text:style-name="Strong_20_Emphasis">un référent unique</text:span>, garantissant la cohérence idéologique tout en permettant une grande diversité d’engagements.</text:p>
        </text:list-item>
        <text:list-item>
          <text:p text:style-name="List_20_1_Content_Last"> Son renouvellement continu est assuré par la mobilisation des groupes thématiques qui intègrent les revendications émergentes.</text:p>
        </text:list-item>
      </text:list>
      <text:h text:style-name="Heading_20_3" text:outline-level="3"><text:bookmark-start text:name="__RefHeading___la-methode-democratique_15"/><text:bookmark-start text:name="la-methode-democratique"/>3. La méthode démocratique<text:bookmark-end text:name="__RefHeading___la-methode-democratique_15"/><text:bookmark-end text:name="la-methode-democratique"/></text:h>
      <text:list text:style-name="List_20_1" text:continue-numbering="false">
        <text:list-item>
          <text:p text:style-name="List_20_1_Content_First"> Rejet des formes traditionnelles de démocratie interne fondées sur la compétition de courants, jugées source d’émiettement.</text:p>
        </text:list-item>
        <text:list-item>
          <text:p text:style-name="List_20_1_Content"> Adoption d’une <text:span text:style-name="Strong_20_Emphasis">démocratie de consensus</text:span>, fondée sur la discussion permanente et la synthèse par décision commune.</text:p>
        </text:list-item>
        <text:list-item>
          <text:p text:style-name="List_20_1_Content_Last"> Organisation polycentrique, sans président ni direction unique : la liberté d’action est la règle, l’auto-organisation la méthode.</text:p>
        </text:list-item>
      </text:list>
      <text:h text:style-name="Heading_20_3" text:outline-level="3"><text:bookmark-start text:name="__RefHeading___rapport-aux-medias-et-a-la-communication_16"/><text:bookmark-start text:name="rapport-aux-medias-et-a-la-communication"/>4. Rapport aux médias et à la communication<text:bookmark-end text:name="__RefHeading___rapport-aux-medias-et-a-la-communication_16"/><text:bookmark-end text:name="rapport-aux-medias-et-a-la-communication"/></text:h>
      <text:list text:style-name="List_20_1" text:continue-numbering="false">
        <text:list-item>
          <text:p text:style-name="List_20_1_Content_First"> Le mouvement dénonce la <text:span text:style-name="Strong_20_Emphasis">“guerre du vocabulaire”</text:span> menée par les médias et l’extrême droite visant à <text:span text:style-name="Strong_20_Emphasis">discréditer La France insoumise</text:span> par des qualificatifs dépréciatifs.</text:p>
        </text:list-item>
        <text:list-item>
          <text:p text:style-name="List_20_1_Content"> La lutte s’étend aussi sur le plan sémantique, où le mouvement revendique une <text:span text:style-name="Strong_20_Emphasis">reprise en main des mots-clés et concepts</text:span> liés à la politique révolutionnaire populaire.</text:p>
        </text:list-item>
        <text:list-item>
          <text:p text:style-name="List_20_1_Content_Last"> La dimension numérique est un terrain de combat essentiel face aux manipulations et censures des plateformes contrôlées par les GAFAM.</text:p>
        </text:list-item>
      </text:list>
      <text:h text:style-name="Heading_20_3" text:outline-level="3"><text:bookmark-start text:name="__RefHeading___effets-et-perspectives_17"/><text:bookmark-start text:name="effets-et-perspectives"/>5. Effets et perspectives<text:bookmark-end text:name="__RefHeading___effets-et-perspectives_17"/><text:bookmark-end text:name="effets-et-perspectives"/></text:h>
      <text:list text:style-name="List_20_1" text:continue-numbering="false">
        <text:list-item>
          <text:p text:style-name="List_20_1_Content_First"> Le succès électoral (22% au second tour en 2022) témoigne de la <text:span text:style-name="Strong_20_Emphasis">force croissante et du poids politique réel du mouvement</text:span>.</text:p>
        </text:list-item>
        <text:list-item>
          <text:p text:style-name="List_20_1_Content"> Ce modèle d’organisation correspond à un <text:span text:style-name="Strong_20_Emphasis">état de la société contemporaine</text:span>, à l’ère digitale et de la fragmentarisation sociale.</text:p>
        </text:list-item>
        <text:list-item>
          <text:p text:style-name="List_20_1_Content_Last"> Le mouvement est une <text:span text:style-name="Strong_20_Emphasis">expérimentation vivante</text:span> d’une forme nouvelle politique, appelée à évoluer avec les transformations du monde et les outils numériques.</text:p>
        </text:list-item>
      </text:list>
      <text:h text:style-name="Heading_20_3" text:outline-level="3"><text:bookmark-start text:name="__RefHeading___tableau-synthetiqueevolution-des-formes-d-organisation-politique_18"/><text:bookmark-start text:name="tableau-synthetiqueevolution-des-formes-d-organisation-politique"/>Tableau synthétique : Évolution des formes d’organisation politique<text:bookmark-end text:name="__RefHeading___tableau-synthetiqueevolution-des-formes-d-organisation-politique_18"/><text:bookmark-end text:name="tableau-synthetiqueevolution-des-formes-d-organisation-politiqu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ériode/Type </text:p>
          </table:table-cell>
          <table:table-cell office:value-type="string" table:style-name="tableheader">
            <text:p text:style-name="Table_20_Heading"> Caractéristiques </text:p>
          </table:table-cell>
          <table:table-cell office:value-type="string" table:style-name="tableheader">
            <text:p text:style-name="Table_20_Heading"> Limites constatées </text:p>
          </table:table-cell>
          <table:table-cell office:value-type="string" table:style-name="tableheader">
            <text:p text:style-name="Table_20_Heading"> Nouveautés introduite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artis ouvriers (XIX-XXe s.)</text:span> </text:p>
          </table:table-cell>
          <table:table-cell office:value-type="string" table:style-name="tablecell">
            <text:p text:style-name="tablealignleft"> Unité sociale forte, syndicat-parti intégré, structuration hiérarchique </text:p>
          </table:table-cell>
          <table:table-cell office:value-type="string" table:style-name="tablecell">
            <text:p text:style-name="tablealignleft"> Rigidité, substitutisme, obsolescence face aux sociétés éclatées </text:p>
          </table:table-cell>
          <table:table-cell office:value-type="string" table:style-name="tablecell">
            <text:p text:style-name="tablealignleft"> Organisation organique, conscience de class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roupes communistes (XXe s.)</text:span> </text:p>
          </table:table-cell>
          <table:table-cell office:value-type="string" table:style-name="tablecell">
            <text:p text:style-name="tablealignleft"> Parti d’avant-garde, centralisme démocratique </text:p>
          </table:table-cell>
          <table:table-cell office:value-type="string" table:style-name="tablecell">
            <text:p text:style-name="tablealignleft"> Bureaucratisation, substitutisme, perte de lien avec société </text:p>
          </table:table-cell>
          <table:table-cell office:value-type="string" table:style-name="tablecell">
            <text:p text:style-name="tablealignleft"> Discipline, stratégie révolutionnair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ocial-démocratie néolibérale (fin XXe s.)</text:span> </text:p>
          </table:table-cell>
          <table:table-cell office:value-type="string" table:style-name="tablecell">
            <text:p text:style-name="tablealignleft"> Représentation sociale large, coopération avec capitalisme </text:p>
          </table:table-cell>
          <table:table-cell office:value-type="string" table:style-name="tablecell">
            <text:p text:style-name="tablealignleft"> Effondrement électoral, perte de projet de transformation </text:p>
          </table:table-cell>
          <table:table-cell office:value-type="string" table:style-name="tablecell">
            <text:p text:style-name="tablealignleft"> Adaptation institutionnelle, maintien du capitalism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ouvement Insoumis (début XXIe s.)</text:span> </text:p>
          </table:table-cell>
          <table:table-cell office:value-type="string" table:style-name="tablecell">
            <text:p text:style-name="tablealignleft"> Organisation en mouvement, plateforme numérique, fédération </text:p>
          </table:table-cell>
          <table:table-cell office:value-type="string" table:style-name="tablecell">
            <text:p text:style-name="tablealignleft"> <text:span text:style-name="Emphasis">Certaines limites liées à la transition numérique</text:span> </text:p>
          </table:table-cell>
          <table:table-cell office:value-type="string" table:style-name="tablecell">
            <text:p text:style-name="tablealignleft"> Polycentrisme, inclusion, démocratie participative, révolution citoyenne </text:p>
          </table:table-cell>
        </table:table-row>
      </table:table>
      <text:h text:style-name="Heading_20_2" text:outline-level="2"><text:bookmark-start text:name="__RefHeading___conclusion_19"/><text:bookmark-start text:name="conclusion"/>Conclusion<text:bookmark-end text:name="__RefHeading___conclusion_19"/><text:bookmark-end text:name="conclusion"/></text:h>
      <text:p text:style-name="Text_20_body">Le texte établit que <text:span text:style-name="Strong_20_Emphasis">la forme politique du XXIᵉ siècle doit être celle d’un mouvement</text:span>, adapté aux conditions sociales fragmentées, aux modes de vie individualisés, et aux moyens techniques numériques. Cela implique :</text:p>
      <text:list text:style-name="List_20_1" text:continue-numbering="false">
        <text:list-item>
          <text:p text:style-name="List_20_1_Content_First"> Un <text:span text:style-name="Strong_20_Emphasis">refus assumé du modèle classique des partis</text:span> et de leurs subdivisions internes.</text:p>
        </text:list-item>
        <text:list-item>
          <text:p text:style-name="List_20_1_Content"> Une <text:span text:style-name="Strong_20_Emphasis">adoption d’une méthodologie fédérative et inclusive</text:span> qui construit un consensus politique fort.</text:p>
        </text:list-item>
        <text:list-item>
          <text:p text:style-name="List_20_1_Content"> Une organisation <text:span text:style-name="Strong_20_Emphasis">flexible, polycentrique</text:span>, reposant sur des groupes d’action locaux et une coordination numérique efficace.</text:p>
        </text:list-item>
        <text:list-item>
          <text:p text:style-name="List_20_1_Content"> Un engagement simultané dans <text:span text:style-name="Strong_20_Emphasis">l’action institutionnelle et populaire</text:span>, au service d’une <text:span text:style-name="Strong_20_Emphasis">révolution citoyenne permanente</text:span>.</text:p>
        </text:list-item>
        <text:list-item>
          <text:p text:style-name="List_20_1_Content_Last"> La garantie que le mouvement reste le produit et le reflet du peuple, tout en s’appuyant sur un programme fédérateur élaboré collectivement.</text:p>
        </text:list-item>
      </text:list>
      <text:p text:style-name="Text_20_body">Cette nouvelle forme, incarnée par La France insoumise et son modèle organisationnel, est présentée comme <text:span text:style-name="Strong_20_Emphasis">une innovation majeure de la gauche radicale contemporaine</text:span>, capable de relever les défis sociaux, écologiques et politiques de notre temps, à l’aube des grandes échéances électorales et des confrontations nécessaires avec l’oligarchie dominante.</text:p>
      <text:p text:style-name="Horizontal_20_Line"/>
      <text:p text:style-name="Text_20_body">En résumé, ce document est un <text:span text:style-name="Strong_20_Emphasis">manifeste et un guide méthodologique qui aide à comprendre, à analyser et à reproduire une nouvelle forme d’organisation politique révolutionnaire</text:span> portée par le numérique et par la mutation profonde de la société, incarnée par <text:span text:style-name="Strong_20_Emphasis">La France insoumis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4:04</meta:creation-date>
    <dc:creator>Generated</dc:creator>
    <dc:date>2026-08-19T23::14:04</dc:date>
    <dc:language>en-US</dc:language>
    <meta:editing-cycles>1</meta:editing-cycles>
    <meta:editing-duration>PT0S</meta:editing-duration>
    <dc:title>lfi:organisation-et-strategie-de-la-france-insoumise</dc:title>
  </office:meta>
</office:document-meta>
</file>