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fi:lfi-doctrine-et-positionnements"/><text:bookmark-start text:name="__RefHeading___lfidoctrine-et-positionnements_1"/><text:bookmark-start text:name="lfidoctrine-et-positionnements"/>LFI : doctrine et positionnements<text:bookmark-end text:name="__RefHeading___lfidoctrine-et-positionnements_1"/><text:bookmark-end text:name="lfidoctrine-et-positionnements"/></text:h>
      <text:p text:style-name="Text_20_body">* <text:a xlink:type="simple" xlink:href="https://wiki.bsynet.fr/lfi/lfi-comment-faire" text:style-name="Internet_20_link" text:visited-style-name="Visited_20_Internet_20_Link">Comment faire ?</text:a> (Résumé du  texte “Comment Faire ?”)</text:p>
      <text:p text:style-name="Text_20_body">* <text:a xlink:type="simple" xlink:href="https://wiki.bsynet.fr/lfi/organisation-et-strategie-de-la-france-insoumise" text:style-name="Internet_20_link" text:visited-style-name="Visited_20_Internet_20_Link">LFI 2026 : organisation et stratégie</text:a> (Synthèse de la vision de LFI présentée dans le fascicule Comment Fair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17:52</meta:creation-date>
    <dc:creator>Generated</dc:creator>
    <dc:date>2026-08-19T22::17:52</dc:date>
    <dc:language>en-US</dc:language>
    <meta:editing-cycles>1</meta:editing-cycles>
    <meta:editing-duration>PT0S</meta:editing-duration>
    <dc:title>lfi:lfi-doctrine-et-positionnements</dc:title>
  </office:meta>
</office:document-meta>
</file>