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lfi:interview-lci-8mai26"/><text:bookmark-start text:name="__RefHeading___resume-de-l-entretien-avec-jean-luc-melenchon-sur-la-politique-internationale-et-les-enjeux-geopolitiques_1"/><text:bookmark-start text:name="resume-de-l-entretien-avec-jean-luc-melenchon-sur-la-politique-internationale-et-les-enjeux-geopolitiques"/>Résumé de l'entretien avec Jean-Luc Mélenchon sur la politique internationale et les enjeux géopolitiques<text:bookmark-end text:name="__RefHeading___resume-de-l-entretien-avec-jean-luc-melenchon-sur-la-politique-internationale-et-les-enjeux-geopolitiques_1"/><text:bookmark-end text:name="resume-de-l-entretien-avec-jean-luc-melenchon-sur-la-politique-internationale-et-les-enjeux-geopolitiques"/></text:h>
      <text:h text:style-name="Heading_20_3" text:outline-level="3"><text:bookmark-start text:name="__RefHeading___presentation_2"/><text:bookmark-start text:name="presentation"/>Présentation<text:bookmark-end text:name="__RefHeading___presentation_2"/><text:bookmark-end text:name="presentation"/></text:h>
      <text:p text:style-name="Text_20_body">Jean-Luc Mélenchon est intervenu sur LCI à l'occasion d'une interview sur l'international, le 8 mai 2026 ; il est interrogé par Anne-Claire Coudray. Candidat à l’élection présidentielle de 2027, il détaille dans cet entretien sa vision et son programme pour la politique étrangère de la France, avec un accent sur les grands dossiers internationaux actuels : Iran, Moyen-Orient, Russie-Ukraine, Chine, Algérie, ainsi que les questions de défense et d’économie intérieure liées à la géopolitique. Il s’appuie sur une ligne claire de non-alignement, de défense des intérêts français, de respect du droit international, et une forte volonté d’indépendance stratégique vis-à-vis des États-Unis et de l’OTAN.</text:p>
      <text:p text:style-name="Horizontal_20_Line"/>
      <text:h text:style-name="Heading_20_3" text:outline-level="3"><text:bookmark-start text:name="__RefHeading___gestion-du-conflit-au-moyen-orient-et-la-question-iranienne_3"/><text:bookmark-start text:name="gestion-du-conflit-au-moyen-orient-et-la-question-iranienne"/>1. Gestion du conflit au Moyen-Orient et la question iranienne<text:bookmark-end text:name="__RefHeading___gestion-du-conflit-au-moyen-orient-et-la-question-iranienne_3"/><text:bookmark-end text:name="gestion-du-conflit-au-moyen-orient-et-la-question-iranienne"/></text:h>
      <text:p text:style-name="Text_20_body">Jean-Luc Mélenchon (JLM) aborde d’abord la situation complexe autour de l’Iran, pointant <text:span text:style-name="Strong_20_Emphasis">la violation du droit international par les États-Unis et Israël</text:span>, qui attaquent l’Iran sans mandat international. Il condamne fermement cette intervention unilatérale, soulignant que la France, puissance moyenne, ne peut accepter la loi du plus fort. Selon lui, Israël mène une guerre d’influence régionale tandis que les États-Unis poursuivent une stratégie globale contre la Chine, ce qui alimente un conflit à fort enjeu mondial.</text:p>
      <text:p text:style-name="Text_20_body">Concernant l’envoi du porte-avions Charles de Gaulle dans la région, Mélenchon qualifie cette action de <text:span text:style-name="Strong_20_Emphasis">« gesticulation »</text:span> politique et plaide pour une prudence extrême, car la France ne peut se permettre d’engager ses forces dans une zone de combat aussi dangereuse sans coalition solide. <text:span text:style-name="Strong_20_Emphasis">Il propose plutôt d’interdire le survol de l’espace aérien français par les Américains</text:span>, en coordination avec les pays d’Europe du Sud, afin de limiter l’influence américaine dans cette zone.</text:p>
      <text:p text:style-name="Text_20_body">Mélenchon affirme qu’il arrêterait toute coalition internationale dans la région si elle devait être menée sous l’égide américaine et <text:span text:style-name="Strong_20_Emphasis">soutient une politique européenne indépendante, avec un « front du refus »</text:span> regroupant notamment l’Espagne, des pays d’Amérique latine et d’Asie, qui s’opposeraient à la stratégie américaine et israélienne.</text:p>
      <text:p text:style-name="Text_20_body">Sur la question du nucléaire iranien, il réaffirme son <text:span text:style-name="Strong_20_Emphasis">opposition ferme à la prolifération nucléaire</text:span>, dénonçant l’hypocrisie des États-Unis qui tolèrent certains pays nucléarisés mais condamnent l’Iran. Il défend le <text:span text:style-name="Strong_20_Emphasis">retour à l’accord nucléaire initial, validé par l’Agence internationale de l’énergie atomique</text:span>, et critique l’abandon de cet accord par l’administration Trump. Pour lui, la diplomatie doit primer et l’armement militaire ne doit pas servir à imposer des changements de régime.</text:p>
      <text:h text:style-name="Heading_20_3" text:outline-level="3"><text:bookmark-start text:name="__RefHeading___position-vis-a-vis-des-etats-unis-et-de-l-otan_4"/><text:bookmark-start text:name="position-vis-a-vis-des-etats-unis-et-de-l-otan"/>2. Position vis-à-vis des États-Unis et de l’OTAN<text:bookmark-end text:name="__RefHeading___position-vis-a-vis-des-etats-unis-et-de-l-otan_4"/><text:bookmark-end text:name="position-vis-a-vis-des-etats-unis-et-de-l-otan"/></text:h>
      <text:p text:style-name="Text_20_body">Mélenchon défend une <text:span text:style-name="Strong_20_Emphasis">politique de non-alignement vis-à-vis des États-Unis</text:span>. Il refuse de considérer Donald Trump comme un ennemi mais souligne la nécessité de mettre à distance la structure militaire américaine, notamment <text:span text:style-name="Strong_20_Emphasis">en quittant le commandement intégré de l’OTAN</text:span> et en se désengageant des systèmes militaires et informatiques américains. Selon lui, <text:span text:style-name="Strong_20_Emphasis">la France doit être indépendante dans ses capacités de défense.</text:span></text:p>
      <text:p text:style-name="Text_20_body">Il remet en question la crédibilité de la protection américaine en Europe en cas de conflit, insistant sur la capacité de la France et de l’Union européenne à assurer leur propre défense, notamment grâce à la dissuasion nucléaire française. Il précise que <text:span text:style-name="Strong_20_Emphasis">la doctrine française reste celle de la riposte nucléaire</text:span> en cas d’attaque sur le territoire européen, ce qui demeure un élément central de la sécurité nationale.</text:p>
      <text:h text:style-name="Heading_20_3" text:outline-level="3"><text:bookmark-start text:name="__RefHeading___la-russie-et-la-guerre-en-ukraine_5"/><text:bookmark-start text:name="la-russie-et-la-guerre-en-ukraine"/>3. La Russie et la guerre en Ukraine<text:bookmark-end text:name="__RefHeading___la-russie-et-la-guerre-en-ukraine_5"/><text:bookmark-end text:name="la-russie-et-la-guerre-en-ukraine"/></text:h>
      <text:p text:style-name="Text_20_body">J-L Mélenchon propose un <text:span text:style-name="Strong_20_Emphasis">retour au dialogue avec la Russie</text:span>, qu’il considère comme un partenaire à réintégrer dans la famille européenne. <text:span text:style-name="Strong_20_Emphasis">Il condamne l’invasion russe de l’Ukraine</text:span> tout en soulignant que la guerre est un échec pour toutes les parties. Son objectif est une négociation sérieuse fondée sur des <text:span text:style-name="Strong_20_Emphasis">garanties mutuelles de sécurité, comprenant le retrait total des troupes russes d’Ukraine</text:span>.</text:p>
      <text:p text:style-name="Text_20_body">Il rejette l’escalade militaire et s’oppose à toute fourniture d’armes nucléaires à l’Ukraine, insistant sur la nécessité d’éviter une guerre généralisée. Pour lui, la paix passe par des compromis, notamment la <text:span text:style-name="Strong_20_Emphasis">reconnaissance des intérêts légitimes des populations russophones, via un processus démocratique</text:span> tel qu’un référendum.</text:p>
      <text:p text:style-name="Text_20_body">Mélenchon dénonce également les actions américaines, comme le sabotage du gazoduc Nord Stream, qu’il interprète comme une stratégie pour augmenter la dépendance européenne au gaz américain. <text:span text:style-name="Strong_20_Emphasis">Il appelle à sortir de la « civilisation du pétrole » afin de réduire les tensions géopolitiques</text:span> liées aux ressources énergétiques.</text:p>
      <text:h text:style-name="Heading_20_3" text:outline-level="3"><text:bookmark-start text:name="__RefHeading___relations-avec-la-chine-et-la-question-de-taiwan_6"/><text:bookmark-start text:name="relations-avec-la-chine-et-la-question-de-taiwan"/>4. Relations avec la Chine et la question de Taïwan<text:bookmark-end text:name="__RefHeading___relations-avec-la-chine-et-la-question-de-taiwan_6"/><text:bookmark-end text:name="relations-avec-la-chine-et-la-question-de-taiwan"/></text:h>
      <text:p text:style-name="Text_20_body">Mélenchon défend une <text:span text:style-name="Strong_20_Emphasis">coopération privilégiée avec la Chine</text:span>, soulignant le développement spectaculaire du pays et sa puissance économique et technologique. Il rappelle la tradition française du non-alignement et de la reconnaissance officielle de la République populaire de Chine depuis 1964.</text:p>
      <text:p text:style-name="Text_20_body">Il affirme que <text:span text:style-name="Strong_20_Emphasis">la Chine est une dictature</text:span>, tout comme d’autres régimes autoritaires dans le monde, y compris certains alliés occidentaux, et que la France doit <text:span text:style-name="Strong_20_Emphasis">adopter une position pragmatique, fondée sur l’indépendance nationale</text:span>. Concernant Taïwan, il affirme clairement que <text:span text:style-name="Strong_20_Emphasis">Taïwan fait partie de la Chine</text:span> et refuse tout soutien militaire français en cas de conflit. Il appelle au dialogue pour éviter une escalade militaire, sans pour autant s’opposer ouvertement à une éventuelle action chinoise.</text:p>
      <text:h text:style-name="Heading_20_3" text:outline-level="3"><text:bookmark-start text:name="__RefHeading___afrique-algerie-et-politique-mediterraneenne_7"/><text:bookmark-start text:name="afrique-algerie-et-politique-mediterraneenne"/>5. Afrique, Algérie et politique méditerranéenne<text:bookmark-end text:name="__RefHeading___afrique-algerie-et-politique-mediterraneenne_7"/><text:bookmark-end text:name="afrique-algerie-et-politique-mediterraneenne"/></text:h>
      <text:p text:style-name="Text_20_body">Mélenchon se prononce en faveur d’un <text:span text:style-name="Strong_20_Emphasis">dialogue apaisé avec l’Algérie</text:span>, rejetant les tensions alimentées par les nostalgiques de la guerre d’Algérie. Il appelle à une <text:span text:style-name="Strong_20_Emphasis">coopération renforcée avec les pays du « petit bassin méditerranéen » (Algérie, Maroc, Tunisie, Libye)</text:span> ainsi qu’avec les pays européens riverains, notamment pour faire face aux enjeux environnementaux critiques comme la « tropisation » de la Méditerranée et les incendies.</text:p>
      <text:p text:style-name="Text_20_body">Il propose de <text:span text:style-name="Strong_20_Emphasis">valoriser la francophonie en lui donnant une direction africaine</text:span>, mettant en avant la force démographique et culturelle de l’Afrique francophone pour la France. Il critique la politique actuelle jugée « néocoloniale » et appelle à un partenariat respectueux et coopératif.</text:p>
      <text:h text:style-name="Heading_20_3" text:outline-level="3"><text:bookmark-start text:name="__RefHeading___energie-pouvoir-d-achat-et-superprofits_8"/><text:bookmark-start text:name="energie-pouvoir-d-achat-et-superprofits"/>6. Énergie, pouvoir d’achat et superprofits<text:bookmark-end text:name="__RefHeading___energie-pouvoir-d-achat-et-superprofits_8"/><text:bookmark-end text:name="energie-pouvoir-d-achat-et-superprofits"/></text:h>
      <text:p text:style-name="Text_20_body">Sur la crise énergétique, <text:span text:style-name="Strong_20_Emphasis">Mélenchon dénonce les profits records réalisés par des groupes comme Total</text:span>, qu’il accuse de privilégier les actionnaires au détriment de l’intérêt national. Il appelle à taxer les superprofits réalisés en période de crise et à plafonner les prix du carburant, notamment à 1,99 € le litre.</text:p>
      <text:p text:style-name="Text_20_body">Il critique la privatisation de Total, qu’il considère comme une erreur stratégique, et <text:span text:style-name="Strong_20_Emphasis">appelle à un contrôle étatique renforcé pour protéger les Français, notamment les plus modestes, des effets de la hausse des prix</text:span>. Il évoque également la nécessité de réquisitionner en cas de pénurie et de coordonner une politique européenne pour mettre fin à cette situation.</text:p>
      <text:h text:style-name="Heading_20_3" text:outline-level="3"><text:bookmark-start text:name="__RefHeading___preparation-militaire-et-defense_9"/><text:bookmark-start text:name="preparation-militaire-et-defense"/>7. Préparation militaire et défense<text:bookmark-end text:name="__RefHeading___preparation-militaire-et-defense_9"/><text:bookmark-end text:name="preparation-militaire-et-defense"/></text:h>
      <text:p text:style-name="Text_20_body"><text:span text:style-name="Strong_20_Emphasis">Mélenchon critique la conception actuelle du budget militaire français</text:span>, notamment le projet de 36 milliards d’euros voté par certains. Il considère que la prochaine guerre ne sera pas conventionnelle (chars, ponts roulants) mais se jouera dans les domaines du spatial, des télécommunications et du numérique.</text:p>
      <text:p text:style-name="Text_20_body">Il plaide pour une armée adaptée à ces nouveaux enjeux, avec des moyens ciblés et <text:span text:style-name="Strong_20_Emphasis">une gestion rigoureuse, tout en restant pacifique mais pas pacifiste</text:span>. Il s’oppose au maintien dans l’OTAN, qu’il considère comme une « tutelle nord-américaine » incompatible avec la souveraineté française.</text:p>
      <text:h text:style-name="Heading_20_3" text:outline-level="3"><text:bookmark-start text:name="__RefHeading___vie-politique-interieure-et-perspectives-electorales_10"/><text:bookmark-start text:name="vie-politique-interieure-et-perspectives-electorales"/>8. Vie politique intérieure et perspectives électorales<text:bookmark-end text:name="__RefHeading___vie-politique-interieure-et-perspectives-electorales_10"/><text:bookmark-end text:name="vie-politique-interieure-et-perspectives-electorales"/></text:h>
      <text:p text:style-name="Text_20_body">Mélenchon évoque brièvement la situation politique intérieure, soulignant la nécessité d’une gauche unie incluant écologistes et communistes. Il critique la division du Parti socialiste et envisage un gouvernement stable composé de personnalités politiques fiables et cohérentes.</text:p>
      <text:p text:style-name="Text_20_body">Il considère Marine Le Pen comme son principal adversaire politique, notamment parce qu’elle incarne, selon lui, une menace pour la France fondée sur le nationalisme et le racisme, alors que lui défend un projet républicain et social.</text:p>
      <text:h text:style-name="Heading_20_2" text:outline-level="2"><text:bookmark-start text:name="__RefHeading___conclusion-et-prochaines-etapes_11"/><text:bookmark-start text:name="conclusion-et-prochaines-etapes"/>Conclusion et prochaines étapes<text:bookmark-end text:name="__RefHeading___conclusion-et-prochaines-etapes_11"/><text:bookmark-end text:name="conclusion-et-prochaines-etapes"/></text:h>
      <text:p text:style-name="Text_20_body">Jean-Luc Mélenchon propose une <text:span text:style-name="Strong_20_Emphasis">politique étrangère fondée sur la souveraineté nationale, le respect du droit international, la non-ingérence militaire, la coopération internationale pragmatique et la paix</text:span>. Il plaide pour une sortie progressive de l’OTAN, une politique de défense autonome adaptée aux enjeux du XXIe siècle, et des relations équilibrées avec les grandes puissances mondiales (Chine, Russie).</text:p>
      <text:p text:style-name="Text_20_body">Sur les dossiers régionaux, <text:span text:style-name="Strong_20_Emphasis">il condamne l’interventionnisme américain et israélien au Moyen-Orient</text:span>, prône un dialogue apaisé avec l’Algérie et une coopération renforcée en Méditerranée, et défend une gestion responsable de la crise énergétique par la taxation des superprofits et la régulation des prix.</text:p>
      <text:p text:style-name="Text_20_body">Son discours est empreint de <text:span text:style-name="Strong_20_Emphasis">réalisme politique, appelant à des alliances solides en Europe et dans le monde multipolaire, tout en défendant la souveraineté française</text:span> et les intérêts des citoyens face aux grandes puissances et aux multinationales.</text:p>
      <text:h text:style-name="Heading_20_2" text:outline-level="2"><text:bookmark-start text:name="__RefHeading___tableau-recapitulatif-thematique_12"/><text:bookmark-start text:name="tableau-recapitulatif-thematique"/>Tableau récapitulatif thématique<text:bookmark-end text:name="__RefHeading___tableau-recapitulatif-thematique_12"/><text:bookmark-end text:name="tableau-recapitulatif-thematique"/></text:h>
      <table:table table:style-name="Table">
        <table:table-column/>
        <table:table-column/>
        <table:table-column/>
        <table:table-row>
          <table:table-cell office:value-type="string" table:style-name="tableheader">
            <text:p text:style-name="Table_20_Heading"> Thème </text:p>
          </table:table-cell>
          <table:table-cell office:value-type="string" table:style-name="tableheader">
            <text:p text:style-name="Table_20_Heading"> Position clé de Mélenchon </text:p>
          </table:table-cell>
          <table:table-cell office:value-type="string" table:style-name="tableheader">
            <text:p text:style-name="Table_20_Heading"> Observations complémentaires </text:p>
          </table:table-cell>
        </table:table-row>
        <table:table-row>
          <table:table-cell office:value-type="string" table:style-name="tablecell">
            <text:p text:style-name="tablealignleft"> Iran et Golfe </text:p>
          </table:table-cell>
          <table:table-cell office:value-type="string" table:style-name="tablecell">
            <text:p text:style-name="tablealignleft"> Opposition à intervention américano-israélienne sans mandat, retour à accord nucléaire </text:p>
          </table:table-cell>
          <table:table-cell office:value-type="string" table:style-name="tablecell">
            <text:p text:style-name="tablealignleft"> Soutien à la diplomatie, refus d’intervention militaire directe </text:p>
          </table:table-cell>
        </table:table-row>
        <table:table-row>
          <table:table-cell office:value-type="string" table:style-name="tablecell">
            <text:p text:style-name="tablealignleft"> OTAN et défense européenne </text:p>
          </table:table-cell>
          <table:table-cell office:value-type="string" table:style-name="tablecell">
            <text:p text:style-name="tablealignleft"> Sortie du commandement intégré, indépendance militaire, maintien dissuasion nucléaire </text:p>
          </table:table-cell>
          <table:table-cell office:value-type="string" table:style-name="tablecell">
            <text:p text:style-name="tablealignleft"> Critique de la dépendance aux USA, refus d’illusion sur protection américaine </text:p>
          </table:table-cell>
        </table:table-row>
        <table:table-row>
          <table:table-cell office:value-type="string" table:style-name="tablecell">
            <text:p text:style-name="tablealignleft"> Russie-Ukraine </text:p>
          </table:table-cell>
          <table:table-cell office:value-type="string" table:style-name="tablecell">
            <text:p text:style-name="tablealignleft"> Soutien à l’Ukraine sans escalade, négociation sérieuse, retour de la Russie en Europe </text:p>
          </table:table-cell>
          <table:table-cell office:value-type="string" table:style-name="tablecell">
            <text:p text:style-name="tablealignleft"> Oppose l’extension des hostilités, prône la paix </text:p>
          </table:table-cell>
        </table:table-row>
        <table:table-row>
          <table:table-cell office:value-type="string" table:style-name="tablecell">
            <text:p text:style-name="tablealignleft"> Chine </text:p>
          </table:table-cell>
          <table:table-cell office:value-type="string" table:style-name="tablecell">
            <text:p text:style-name="tablealignleft"> Coopération privilégiée, respect du principe non-alignement, reconnaissance d’une seule Chine </text:p>
          </table:table-cell>
          <table:table-cell office:value-type="string" table:style-name="tablecell">
            <text:p text:style-name="tablealignleft"> Rejet du manichéisme, soutien au dialogue et à la paix </text:p>
          </table:table-cell>
        </table:table-row>
        <table:table-row>
          <table:table-cell office:value-type="string" table:style-name="tablecell">
            <text:p text:style-name="tablealignleft"> Algérie et Afrique </text:p>
          </table:table-cell>
          <table:table-cell office:value-type="string" table:style-name="tablecell">
            <text:p text:style-name="tablealignleft"> Dialogue respectueux, fin du néocolonialisme, coopération méditerranéenne et francophonie </text:p>
          </table:table-cell>
          <table:table-cell office:value-type="string" table:style-name="tablecell">
            <text:p text:style-name="tablealignleft"> Critique la politique Macron, propose coopération culturelle et éducative </text:p>
          </table:table-cell>
        </table:table-row>
        <table:table-row>
          <table:table-cell office:value-type="string" table:style-name="tablecell">
            <text:p text:style-name="tablealignleft"> Crise énergétique et économie </text:p>
          </table:table-cell>
          <table:table-cell office:value-type="string" table:style-name="tablecell">
            <text:p text:style-name="tablealignleft"> Taxation des superprofits, plafonnement des prix, réquisition possible, justice sociale </text:p>
          </table:table-cell>
          <table:table-cell office:value-type="string" table:style-name="tablecell">
            <text:p text:style-name="tablealignleft"> Critique la privatisation et la gestion des entreprises énergétiques </text:p>
          </table:table-cell>
        </table:table-row>
        <table:table-row>
          <table:table-cell office:value-type="string" table:style-name="tablecell">
            <text:p text:style-name="tablealignleft"> Organisation politique </text:p>
          </table:table-cell>
          <table:table-cell office:value-type="string" table:style-name="tablecell">
            <text:p text:style-name="tablealignleft"> Gouvernement stable avec alliances à gauche, exclusion socialistes, affrontement RN </text:p>
          </table:table-cell>
          <table:table-cell office:value-type="string" table:style-name="tablecell">
            <text:p text:style-name="tablealignleft"> Souligne la nécessité d’une gauche unie et responsable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9T23::11:35</meta:creation-date>
    <dc:creator>Generated</dc:creator>
    <dc:date>2026-08-19T23::11:35</dc:date>
    <dc:language>en-US</dc:language>
    <meta:editing-cycles>1</meta:editing-cycles>
    <meta:editing-duration>PT0S</meta:editing-duration>
    <dc:title>lfi:interview-lci-8mai26</dc:title>
  </office:meta>
</office:document-meta>
</file>