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fi:intervention-d-hadrien-clouet"/><text:bookmark-start text:name="__RefHeading___intervention-d-hadrien-clouet_1"/><text:bookmark-start text:name="intervention-d-hadrien-clouet"/>Intervention d'Hadrien Clouet<text:bookmark-end text:name="__RefHeading___intervention-d-hadrien-clouet_1"/><text:bookmark-end text:name="intervention-d-hadrien-clouet"/></text:h>
      <text:p text:style-name="Text_20_body">Résumé des réponses d’<text:span text:style-name="Strong_20_Emphasis">Hadrien Clouet, député LFI de la Haute-Garonne</text:span>, lors de la <text:a xlink:type="simple" xlink:href="https://wiki.bsynet.fr/lfi/conference-de-presse-du-24-juin-2026" text:style-name="Internet_20_link" text:visited-style-name="Visited_20_Internet_20_Link">conférence de presse aux nouveaux médias du 24 juin</text:a> 26.</text:p>
      <text:p text:style-name="Text_20_body">Hadrien Clouet, à travers son témoignage basé sur son expérience d’observateur en Colombie, alerte sur la montée des ingérences étrangères dans les processus électoraux modernes, en particulier via les réseaux sociaux et la désinformation. Il prévient que ce phénomène sera un enjeu crucial lors de la présidentielle française à venir. Son intervention rappelle aussi l’importance de la vigilance démocratique contre ces manipulations, ainsi que la nécessité d’une mobilisation parlementaire et citoyenne contre ce fléau.</text:p>
      <text:h text:style-name="Heading_20_3" text:outline-level="3"><text:bookmark-start text:name="__RefHeading___contexte-et-deplacement-en-colombie_2"/><text:bookmark-start text:name="contexte-et-deplacement-en-colombie"/>1. Contexte et déplacement en Colombie<text:bookmark-end text:name="__RefHeading___contexte-et-deplacement-en-colombie_2"/><text:bookmark-end text:name="contexte-et-deplacement-en-colombie"/></text:h>
      <text:list text:style-name="List_20_1" text:continue-numbering="false">
        <text:list-item>
          <text:p text:style-name="List_20_1_Content_First"> Hadrien Clouet revient d’un déplacement en Colombie où il a exercé la fonction de président du groupe d’amitié et observateur des élections présidentielles.</text:p>
        </text:list-item>
        <text:list-item>
          <text:p text:style-name="List_20_1_Content"> Il a choisi d’éviter la capitale Bogota pour se rendre à Cali afin d’observer de plus près les événements locaux.</text:p>
        </text:list-item>
        <text:list-item>
          <text:p text:style-name="List_20_1_Content_Last"> Ce séjour lui a permis de collecter des témoignages sur l’ingérence étrangère dans le processus électoral.</text:p>
        </text:list-item>
      </text:list>
      <text:h text:style-name="Heading_20_3" text:outline-level="3"><text:bookmark-start text:name="__RefHeading___analyse-de-l-ingerence-etrangere_3"/><text:bookmark-start text:name="analyse-de-l-ingerence-etrangere"/>2. Analyse de l’ingérence étrangère<text:bookmark-end text:name="__RefHeading___analyse-de-l-ingerence-etrangere_3"/><text:bookmark-end text:name="analyse-de-l-ingerence-etrangere"/></text:h>
      <text:list text:style-name="List_20_1" text:continue-numbering="false">
        <text:list-item>
          <text:p text:style-name="List_20_1_Content_First"> Hadrien souligne l’importance et la gravité des interférences étrangères sur les réseaux médiatiques de masse pendant l’élection en Colombie.</text:p>
        </text:list-item>
        <text:list-item>
          <text:p text:style-name="List_20_1_Content"> Il décrit cette ingérence comme rendant l’élection quasiment illisible à cause d’une forte désinformation et manipulation.</text:p>
        </text:list-item>
        <text:list-item>
          <text:p text:style-name="List_20_1_Content"> Il met en garde contre la reproduction de ce type de manipulation lors de la prochaine campagne présidentielle en France.</text:p>
        </text:list-item>
        <text:list-item>
          <text:p text:style-name="List_20_1_Content_Last"> Il évoque des interventions du gouvernement d’Israël visant à nuire à son mouvement dans des villes françaises comme Marseille, Toulouse et Lille, ainsi que des “réseaux officiels” et non officiels d'influence étrangère.</text:p>
        </text:list-item>
      </text:list>
      <text:h text:style-name="Heading_20_3" text:outline-level="3"><text:bookmark-start text:name="__RefHeading___matiere-a-reflexion-pour-la-presidentielle-francaise_4"/><text:bookmark-start text:name="matiere-a-reflexion-pour-la-presidentielle-francaise"/>3. Matière à réflexion pour la présidentielle française<text:bookmark-end text:name="__RefHeading___matiere-a-reflexion-pour-la-presidentielle-francaise_4"/><text:bookmark-end text:name="matiere-a-reflexion-pour-la-presidentielle-francaise"/></text:h>
      <text:list text:style-name="List_20_1" text:continue-numbering="false">
        <text:list-item>
          <text:p text:style-name="List_20_1_Content_First"> Hadrien Clouet met en garde contre une campagne électorale qui sera, selon lui, particulièrement “vile” (violente) et dégoûtante.</text:p>
        </text:list-item>
        <text:list-item>
          <text:p text:style-name="List_20_1_Content"> Il insiste sur la nécessité de prendre en compte la réalité des ingérences étrangères comme un enjeu majeur de la présidentielle française.</text:p>
        </text:list-item>
        <text:list-item>
          <text:p text:style-name="List_20_1_Content_Last"> La dénonciation de ces réseaux d’influence et des deepfakes est mise en avant comme une question centrale.</text:p>
        </text:list-item>
      </text:list>
      <text:h text:style-name="Heading_20_3" text:outline-level="3"><text:bookmark-start text:name="__RefHeading___engagement-parlementaire-et-collaboration_5"/><text:bookmark-start text:name="engagement-parlementaire-et-collaboration"/>4. Engagement parlementaire et collaboration<text:bookmark-end text:name="__RefHeading___engagement-parlementaire-et-collaboration_5"/><text:bookmark-end text:name="engagement-parlementaire-et-collaboration"/></text:h>
      <text:list text:style-name="List_20_1" text:continue-numbering="false">
        <text:list-item>
          <text:p text:style-name="List_20_1_Content_First"> H. Clouet fait partie d’une équipe parlementaire active sur ces sujets.</text:p>
        </text:list-item>
        <text:list-item>
          <text:p text:style-name="List_20_1_Content"> Il travaille en étroite collaboration avec d’autres députés insoumis, notamment ceux en charge des questions environnementales, sociales et institutionnelles comme Aurélie Trouvé (finances/fonds de pension), Anaïs Belouassa-Cherifi (députée de Lyon), et Marina Mesure (députée européenne).</text:p>
        </text:list-item>
        <text:list-item>
          <text:p text:style-name="List_20_1_Content_Last"> Ils forment un front commun pour aborder les questions de justice sociale, transparence démocratique et lutte contre les manipulations électorales.</text:p>
        </text:list-item>
      </text:list>
      <text:h text:style-name="Heading_20_2" text:outline-level="2"><text:bookmark-start text:name="__RefHeading___points-cles_6"/><text:bookmark-start text:name="points-cles"/>Points clés<text:bookmark-end text:name="__RefHeading___points-cles_6"/><text:bookmark-end text:name="points-cles"/></text:h>
      <text:list text:style-name="List_20_1" text:continue-numbering="false">
        <text:list-item>
          <text:p text:style-name="List_20_1_Content_First"> <text:span text:style-name="Strong_20_Emphasis">Observation directe des élections en Colombie et de leurs dysfonctionnements causés par les ingérences.</text:span></text:p>
        </text:list-item>
        <text:list-item>
          <text:p text:style-name="List_20_1_Content"> <text:span text:style-name="Strong_20_Emphasis">Mise en garde sur la répétition de ces ingérences en France avec des exemples concrets d’intimidations et manipulations.</text:span></text:p>
        </text:list-item>
        <text:list-item>
          <text:p text:style-name="List_20_1_Content"> <text:span text:style-name="Strong_20_Emphasis">Position ferme contre les réseaux d’influence étrangers, qu’ils soient officiels ou cachés.</text:span></text:p>
        </text:list-item>
        <text:list-item>
          <text:p text:style-name="List_20_1_Content"> <text:span text:style-name="Strong_20_Emphasis">Collaboration active avec son groupe parlementaire pour combattre ces menaces.</text:span></text:p>
        </text:list-item>
        <text:list-item>
          <text:p text:style-name="List_20_1_Content_Last"> <text:span text:style-name="Strong_20_Emphasis">Appel à une prise de conscience collective de la gravité du sujet pour la démocratie française.</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09:12</meta:creation-date>
    <dc:creator>Generated</dc:creator>
    <dc:date>2026-08-19T23::09:12</dc:date>
    <dc:language>en-US</dc:language>
    <meta:editing-cycles>1</meta:editing-cycles>
    <meta:editing-duration>PT0S</meta:editing-duration>
    <dc:title>lfi:intervention-d-hadrien-clouet</dc:title>
  </office:meta>
</office:document-meta>
</file>