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fi:dialogues-ilb"/><text:bookmark-start text:name="__RefHeading___dialogues-et-colloques-de-l-institut-la-boetie_1"/><text:bookmark-start text:name="dialogues-et-colloques-de-l-institut-la-boetie"/>Dialogues et colloques de l'Institut La Boétie<text:bookmark-end text:name="__RefHeading___dialogues-et-colloques-de-l-institut-la-boetie_1"/><text:bookmark-end text:name="dialogues-et-colloques-de-l-institut-la-boetie"/></text:h>
      <text:p text:style-name="Text_20_body">* <text:a xlink:type="simple" xlink:href="https://wiki.bsynet.fr/lfi/dialogues-ilb/ecologie-monde-en-guerre" text:style-name="Internet_20_link" text:visited-style-name="Visited_20_Internet_20_Link">Quelle place pour l'écologie dans un monde en guerre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17:06</meta:creation-date>
    <dc:creator>Generated</dc:creator>
    <dc:date>2026-08-19T22::17:06</dc:date>
    <dc:language>en-US</dc:language>
    <meta:editing-cycles>1</meta:editing-cycles>
    <meta:editing-duration>PT0S</meta:editing-duration>
    <dc:title>lfi:dialogues-ilb</dc:title>
  </office:meta>
</office:document-meta>
</file>