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fi:conference-geoplitique"/><text:bookmark-start text:name="__RefHeading___la-nouvelle-geopolitique-la-france-l-europe-et-le-monde_1"/><text:bookmark-start text:name="la-nouvelle-geopolitique-la-france-l-europe-et-le-monde"/>« La nouvelle géopolitique – La France, l’Europe et le monde »<text:bookmark-end text:name="__RefHeading___la-nouvelle-geopolitique-la-france-l-europe-et-le-monde_1"/><text:bookmark-end text:name="la-nouvelle-geopolitique-la-france-l-europe-et-le-monde"/></text:h>
      <text:p text:style-name="Text_20_body"><text:span text:style-name="Emphasis">Jean-Luc Mélenchon est intervenu pour introduire le colloque « La nouvelle géopolitique – la France, l’Europe et le monde » de l'Institut La Boétie, le 27 juin 2026.</text:span></text:p>
      <text:h text:style-name="Heading_20_4" text:outline-level="4"><text:bookmark-start text:name="__RefHeading___resume-de-l-intervention_2"/><text:bookmark-start text:name="resume-de-l-intervention"/>Résumé de l'intervention<text:bookmark-end text:name="__RefHeading___resume-de-l-intervention_2"/><text:bookmark-end text:name="resume-de-l-intervention"/></text:h>
      <text:list text:style-name="List_20_1" text:continue-numbering="false">
        <text:list-item>
          <text:p text:style-name="List_20_1_Content_First"> Cette prise de parole offre une <text:span text:style-name="Strong_20_Emphasis">réflexion approfondie sur l'état actuel du monde</text:span> à l’aune des évolutions économiques, géopolitiques, sociales, technologiques et écologiques.</text:p>
        </text:list-item>
        <text:list-item>
          <text:p text:style-name="List_20_1_Content"> JL Mélenchon présente une analyse historique et contemporaine, mettant en lumière la <text:span text:style-name="Strong_20_Emphasis">nécessité d’un monde organisé, ordonné et fondé sur la souveraineté, le droit international et la coopération</text:span>.</text:p>
        </text:list-item>
        <text:list-item>
          <text:p text:style-name="List_20_1_Content_Last"> Il dénonce avec précision les <text:span text:style-name="Strong_20_Emphasis">impasses de l’ordre mondial actuel centré sur l’hégémonie nord-américaine</text:span> et expose une feuille de route stratégique pour la France, dont l’enjeu principal serait de retrouver son indépendance dans un contexte numérisé et multipolaire.</text:p>
        </text:list-item>
      </text:list>
      <text:p text:style-name="Horizontal_20_Line"/>
      <text:h text:style-name="Heading_20_3" text:outline-level="3"><text:bookmark-start text:name="__RefHeading___contexte-historique-et-economique_3"/><text:bookmark-start text:name="contexte-historique-et-economique"/>1. Contexte historique et économique<text:bookmark-end text:name="__RefHeading___contexte-historique-et-economique_3"/><text:bookmark-end text:name="contexte-historique-et-economique"/></text:h>
      <text:list text:style-name="List_20_1" text:continue-numbering="false">
        <text:list-item>
          <text:p text:style-name="List_20_1_Content_First"> Le système international actuel résulte d’une dynamique amorcée <text:span text:style-name="Strong_20_Emphasis">après la Seconde Guerre mondiale</text:span>, fondée sur la domination économique et géopolitique étatsunienne, renforcée notamment par la suprématie du dollar.</text:p>
        </text:list-item>
        <text:list-item>
          <text:p text:style-name="List_20_1_Content"> <text:span text:style-name="Strong_20_Emphasis">1971</text:span> : rupture décisive par les États-Unis avec la convertibilité du dollar en or, entraînant un privilège monétaire inédit (impression illimitée de monnaie).</text:p>
        </text:list-item>
        <text:list-item>
          <text:p text:style-name="List_20_1_Content"> L’alliance stratégique USA-Chine née en <text:span text:style-name="Strong_20_Emphasis">1972</text:span> (via la diplomatie du ping-pong et la rencontre Nixon-Mao) permit la délocalisation industrielle américaine, tout en garantissant un système d’accumulation du capital chinois via des bons du Trésor.</text:p>
        </text:list-item>
        <text:list-item>
          <text:p text:style-name="List_20_1_Content"> Accord du Plaza en <text:span text:style-name="Strong_20_Emphasis">1974</text:span> : stabilisation du dollar par rapport à un panier de devises (principe « c’est notre monnaie, c’est votre problème »).</text:p>
        </text:list-item>
        <text:list-item>
          <text:p text:style-name="List_20_1_Content"> Progressivement, ce système a généré une sphère financière autonome et devenue dominante, jusqu’à provoquer des crises économiques cycliques majeures comme <text:span text:style-name="Strong_20_Emphasis">celle de 2008</text:span>, déclenchée par une crise hypothécaire aux États-Unis.</text:p>
        </text:list-item>
        <text:list-item>
          <text:p text:style-name="List_20_1_Content_Last"> Une nouvelle crise apparaît liée à l’explosion de la bulle autour des entreprises d’intelligence artificielle, laissant présager un effondrement économique récurrent, toujours plus puissant.</text:p>
        </text:list-item>
      </text:list>
      <text:p text:style-name="Text_20_body"><text:span text:style-name="Strong_20_Emphasis">Notions clés :</text:span></text:p>
      <text:list text:style-name="List_20_1" text:continue-numbering="false">
        <text:list-item>
          <text:p text:style-name="List_20_1_Content_First"> Dominance du dollar basée sur le pétrole (petrodollars)</text:p>
        </text:list-item>
        <text:list-item>
          <text:p text:style-name="List_20_1_Content"> Transition d’un capitalisme productif à un capitalisme financiarisé incontrôlé</text:p>
        </text:list-item>
        <text:list-item>
          <text:p text:style-name="List_20_1_Content_Last"> Crises financières cycliques croissantes</text:p>
        </text:list-item>
      </text:list>
      <text:h text:style-name="Heading_20_3" text:outline-level="3"><text:bookmark-start text:name="__RefHeading___montee-en-puissance-de-la-chine-et-consequences-geopolitiques_4"/><text:bookmark-start text:name="montee-en-puissance-de-la-chine-et-consequences-geopolitiques"/>2. Montée en puissance de la Chine et conséquences géopolitiques<text:bookmark-end text:name="__RefHeading___montee-en-puissance-de-la-chine-et-consequences-geopolitiques_4"/><text:bookmark-end text:name="montee-en-puissance-de-la-chine-et-consequences-geopolitiques"/></text:h>
      <text:list text:style-name="List_20_1" text:continue-numbering="false">
        <text:list-item>
          <text:p text:style-name="List_20_1_Content_First"> La <text:span text:style-name="Strong_20_Emphasis">Chine</text:span>, considérée comme la première civilisation économique du XIXe siècle, a su se développer technologiquement et industriellement dès les années 2000, devenant la première puissance manufacturière mondiale autour de 2010.</text:p>
        </text:list-item>
        <text:list-item>
          <text:p text:style-name="List_20_1_Content"> Ce changement a déplacé le centre de gravité économique mondial vers l’Asie-Pacifique, représentant environ <text:span text:style-name="Strong_20_Emphasis">60 % du PIB mondial</text:span> et 60-70 % de la population mondiale.</text:p>
        </text:list-item>
        <text:list-item>
          <text:p text:style-name="List_20_1_Content"> Les responsables américains introduisent alors le concept de <text:span text:style-name="Strong_20_Emphasis">pivot stratégique vers l’Asie-Pacifique</text:span>, avec une reconnaissance de l’absence de solution marchande à la compétition avec la Chine.</text:p>
        </text:list-item>
        <text:list-item>
          <text:p text:style-name="List_20_1_Content"> L’effondrement de l’URSS a laissé place à une hégémonie américaine contestée et à une montée simultanée de la Russie et de la Chine comme pôles indépendants.</text:p>
        </text:list-item>
        <text:list-item>
          <text:p text:style-name="List_20_1_Content_Last"> Cette situation conduit à une série de conflits, d’encerclement et d’interventions armées, créant un climat mondial instable.</text:p>
        </text:list-item>
      </text:list>
      <text:p text:style-name="Text_20_body"><text:span text:style-name="Strong_20_Emphasis">Notions clés :</text:span></text:p>
      <text:list text:style-name="List_20_1" text:continue-numbering="false">
        <text:list-item>
          <text:p text:style-name="List_20_1_Content_First"> Premier déplacement économique global vers l’Asie-Pacifique</text:p>
        </text:list-item>
        <text:list-item>
          <text:p text:style-name="List_20_1_Content"> Impérialisme américain contesté</text:p>
        </text:list-item>
        <text:list-item>
          <text:p text:style-name="List_20_1_Content_Last"> Augmentation des tensions internationales</text:p>
        </text:list-item>
      </text:list>
      <text:h text:style-name="Heading_20_3" text:outline-level="3"><text:bookmark-start text:name="__RefHeading___polarisation-sociale-et-crise-des-classes-moyennes_5"/><text:bookmark-start text:name="polarisation-sociale-et-crise-des-classes-moyennes"/>3. Polarisation sociale et crise des classes moyennes<text:bookmark-end text:name="__RefHeading___polarisation-sociale-et-crise-des-classes-moyennes_5"/><text:bookmark-end text:name="polarisation-sociale-et-crise-des-classes-moyennes"/></text:h>
      <text:list text:style-name="List_20_1" text:continue-numbering="false">
        <text:list-item>
          <text:p text:style-name="List_20_1_Content_First"> Une polarisation extrême de la richesse dans le monde s’est accentuée depuis plusieurs décennies où <text:span text:style-name="Strong_20_Emphasis">56 000 individus possèdent autant que 2,8 milliards d’humains</text:span>.</text:p>
        </text:list-item>
        <text:list-item>
          <text:p text:style-name="List_20_1_Content"> Ce phénomène est lié à l’adoption mondiale de la politique dite <text:span text:style-name="Strong_20_Emphasis">ordolibérale</text:span>, consistant en une dérégulation économique avec retrait progressif de l’État.</text:p>
        </text:list-item>
        <text:list-item>
          <text:p text:style-name="List_20_1_Content"> Cette inégalité et ce déséquilibre ont provoqué la chute du projet de moyennisation sociale, qui soutenait l’équilibre des sociétés occidentales.</text:p>
        </text:list-item>
        <text:list-item>
          <text:p text:style-name="List_20_1_Content_Last"> De nombreux pays émergents, notamment ceux en construction étatique, ont été affectés par des politiques d’ajustement structurel aggravant leur instabilité.</text:p>
        </text:list-item>
      </text:list>
      <text:h text:style-name="Heading_20_3" text:outline-level="3"><text:bookmark-start text:name="__RefHeading___afghanistansymbole-des-guerres-d-occupation-infructueuses_6"/><text:bookmark-start text:name="afghanistansymbole-des-guerres-d-occupation-infructueuses"/>4. Afghanistan : symbole des guerres d’occupation infructueuses<text:bookmark-end text:name="__RefHeading___afghanistansymbole-des-guerres-d-occupation-infructueuses_6"/><text:bookmark-end text:name="afghanistansymbole-des-guerres-d-occupation-infructueuses"/></text:h>
      <text:list text:style-name="List_20_1" text:continue-numbering="false">
        <text:list-item>
          <text:p text:style-name="List_20_1_Content_First"> L’Afghanistan est évoqué comme un exemple historique où les tentatives d’occupation par la Russie, puis par les États-Unis, ont échoué en raison de la résistance locale.</text:p>
        </text:list-item>
        <text:list-item>
          <text:p text:style-name="List_20_1_Content"> Cela a déclenché des effondrements majeurs (URSS puis brutal retrait américain en 2021), sans véritable stabilisation dans la région.</text:p>
        </text:list-item>
        <text:list-item>
          <text:p text:style-name="List_20_1_Content_Last"> Ces échecs illustrent les limites des interventions militaires conventionnelles et du modèle impérialiste occidental.</text:p>
        </text:list-item>
      </text:list>
      <text:h text:style-name="Heading_20_3" text:outline-level="3"><text:bookmark-start text:name="__RefHeading___vers-un-monde-ordonne-plutot-que-multipolaire_7"/><text:bookmark-start text:name="vers-un-monde-ordonne-plutot-que-multipolaire"/>5. Vers un monde ordonné plutôt que multipolaire<text:bookmark-end text:name="__RefHeading___vers-un-monde-ordonne-plutot-que-multipolaire_7"/><text:bookmark-end text:name="vers-un-monde-ordonne-plutot-que-multipolaire"/></text:h>
      <text:list text:style-name="List_20_1" text:continue-numbering="false">
        <text:list-item>
          <text:p text:style-name="List_20_1_Content_First"> Le concept de <text:span text:style-name="Strong_20_Emphasis">monde multipolaire</text:span> - souvent évoqué dans les débats internationaux - est rejeté par l’orateur en faveur d’un <text:span text:style-name="Strong_20_Emphasis">monde ordonné</text:span>, condition nécessaire pour éviter les confrontations et guerres inévitables liées à la multiplication des pôles de puissance.</text:p>
        </text:list-item>
        <text:list-item>
          <text:p text:style-name="List_20_1_Content"> Ce monde ordonné doit être unifiant et s’appuyer sur le <text:span text:style-name="Strong_20_Emphasis">droit international</text:span>, désormais perçu non plus comme un simple reflet du droit bourgeois impérialiste, mais comme la base d’une régulation incontournable entre nations.</text:p>
        </text:list-item>
        <text:list-item>
          <text:p text:style-name="List_20_1_Content_Last"> Le droit international, même imparfait, doit être perfectionné et considéré comme la seule alternative à la violence directe.</text:p>
        </text:list-item>
      </text:list>
      <text:h text:style-name="Heading_20_3" text:outline-level="3"><text:bookmark-start text:name="__RefHeading___enjeux-ecologiques-et-humanite-universelle_8"/><text:bookmark-start text:name="enjeux-ecologiques-et-humanite-universelle"/>6. Enjeux écologiques et humanité universelle<text:bookmark-end text:name="__RefHeading___enjeux-ecologiques-et-humanite-universelle_8"/><text:bookmark-end text:name="enjeux-ecologiques-et-humanite-universelle"/></text:h>
      <text:list text:style-name="List_20_1" text:continue-numbering="false">
        <text:list-item>
          <text:p text:style-name="List_20_1_Content_First"> Le lien entre l’économie, la géopolitique et la crise écologique est souligné, notamment à travers la dépendance mondiale au pétrole et les conséquences globales du changement climatique.</text:p>
        </text:list-item>
        <text:list-item>
          <text:p text:style-name="List_20_1_Content"> Une humanité universelle est définie comme communauté transcendant les nations, unie par la défense d’intérêts communs liés aux biens communs comme <text:span text:style-name="Strong_20_Emphasis">l’eau, la terre, l’air</text:span> et le droit à la vie dans un environnement stable.</text:p>
        </text:list-item>
        <text:list-item>
          <text:p text:style-name="List_20_1_Content_Last"> Cette centralité écologique entraîne une redéfinition nécessaire des politiques nationales et internationales au service d’une <text:span text:style-name="Strong_20_Emphasis">gestion durable des biens communs</text:span>.</text:p>
        </text:list-item>
      </text:list>
      <text:h text:style-name="Heading_20_3" text:outline-level="3"><text:bookmark-start text:name="__RefHeading___critique-des-alliances-militaires-existantes-et-appel-a-un-non-alignement-cooperatif_9"/><text:bookmark-start text:name="critique-des-alliances-militaires-existantes-et-appel-a-un-non-alignement-cooperatif"/>7. Critique des alliances militaires existantes et appel à un non-alignement coopératif<text:bookmark-end text:name="__RefHeading___critique-des-alliances-militaires-existantes-et-appel-a-un-non-alignement-cooperatif_9"/><text:bookmark-end text:name="critique-des-alliances-militaires-existantes-et-appel-a-un-non-alignement-cooperatif"/></text:h>
      <text:list text:style-name="List_20_1" text:continue-numbering="false">
        <text:list-item>
          <text:p text:style-name="List_20_1_Content_First"> Le texte critique les organisations militaires comme l’<text:span text:style-name="Strong_20_Emphasis">OTAN</text:span> et les alliances militaires bilatérales ou multilatérales héritées de la guerre froide, qui sont qualifiées de <text:span text:style-name="Strong_20_Emphasis">facteurs de tensions et de risques de guerre mondiale</text:span>.</text:p>
        </text:list-item>
        <text:list-item>
          <text:p text:style-name="List_20_1_Content"> JLM propose un <text:span text:style-name="Strong_20_Emphasis">non-alignement structurel</text:span> de la politique étrangère française reposant sur :</text:p>
          <text:list text:style-name="List_20_1">
            <text:list-item>
              <text:p text:style-name="List_20_1_Content"> La sortie des structures militaires sous commandement US (OTAN).</text:p>
            </text:list-item>
            <text:list-item>
              <text:p text:style-name="List_20_1_Content"> Le maintien des obligations de défense mutuelle au sein de l’Union européenne.</text:p>
            </text:list-item>
            <text:list-item>
              <text:p text:style-name="List_20_1_Content"> La volonté de négocier des garanties mutuelles avec la Russie, notamment sur la base d’un respect des frontières et d’accords démocratiquement validés par les populations concernées.</text:p>
            </text:list-item>
            <text:list-item>
              <text:p text:style-name="List_20_1_Content_Last"> Le désarmement nucléaire, en particulier au Moyen-Orient, avec l’évocation explicite des installations atomiques israéliennes.</text:p>
            </text:list-item>
          </text:list>
        </text:list-item>
      </text:list>
      <text:h text:style-name="Heading_20_3" text:outline-level="3"><text:bookmark-start text:name="__RefHeading___strategie-diplomatique-francaise-et-cooperation-avec-la-chine_10"/><text:bookmark-start text:name="strategie-diplomatique-francaise-et-cooperation-avec-la-chine"/>8. Stratégie diplomatique française et coopération avec la Chine<text:bookmark-end text:name="__RefHeading___strategie-diplomatique-francaise-et-cooperation-avec-la-chine_10"/><text:bookmark-end text:name="strategie-diplomatique-francaise-et-cooperation-avec-la-chine"/></text:h>
      <text:list text:style-name="List_20_1" text:continue-numbering="false">
        <text:list-item>
          <text:p text:style-name="List_20_1_Content_First"> La France devrait développer une <text:span text:style-name="Strong_20_Emphasis">stratégie de coopération renforcée</text:span> avec la Chine, sans idéologisation des relations, ni rupture systématique, dans la perspective d’éviter la guerre et de construire un ordre mondial viable.</text:p>
        </text:list-item>
        <text:list-item>
          <text:p text:style-name="List_20_1_Content_Last"> Cette coopération doit s’appuyer sur la reconnaissance d’intérêts communs et s’inscrire dans une politique réaliste et pragmatique, dépassant les antagonismes passés.</text:p>
        </text:list-item>
      </text:list>
      <text:h text:style-name="Heading_20_3" text:outline-level="3"><text:bookmark-start text:name="__RefHeading___strategie-des-causes-communesespaces-prioritaires_11"/><text:bookmark-start text:name="strategie-des-causes-communesespaces-prioritaires"/>9. Stratégie des causes communes : espaces prioritaires<text:bookmark-end text:name="__RefHeading___strategie-des-causes-communesespaces-prioritaires_11"/><text:bookmark-end text:name="strategie-des-causes-communesespaces-prioritaires"/></text:h>
      <text:list text:style-name="List_20_1" text:continue-numbering="false">
        <text:list-item>
          <text:p text:style-name="LastListParagraph_List_20_1_Content_First"> Une politique globale française s’organiserait autour des <text:span text:style-name="Strong_20_Emphasis">causes communes</text:span>, identifiées à quatre grandes frontières de l’humanité 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Frontières / Domaines </text:p>
          </table:table-cell>
          <table:table-cell office:value-type="string" table:style-name="tableheader">
            <text:p text:style-name="Table_20_Heading"> Justifications principales </text:p>
          </table:table-cell>
        </table:table-row>
        <table:table-row>
          <table:table-cell office:value-type="string" table:style-name="tablecell">
            <text:p text:style-name="tablealignleft"> Espace </text:p>
          </table:table-cell>
          <table:table-cell office:value-type="string" table:style-name="tablecell">
            <text:p text:style-name="tablealignleft"> Zone stratégique clé, quasi vide de droit, nécessite adhésion au traité sur la Lune et souveraineté spatiale </text:p>
          </table:table-cell>
        </table:table-row>
        <table:table-row>
          <table:table-cell office:value-type="string" table:style-name="tablecell">
            <text:p text:style-name="tablealignleft"> Mer </text:p>
          </table:table-cell>
          <table:table-cell office:value-type="string" table:style-name="tablecell">
            <text:p text:style-name="tablealignleft"> Zone écologique fragile, exemple : Méditerranée polluée et réchauffée accélérant la dégradation écologique </text:p>
          </table:table-cell>
        </table:table-row>
        <table:table-row>
          <table:table-cell office:value-type="string" table:style-name="tablecell">
            <text:p text:style-name="tablealignleft"> Numérique </text:p>
          </table:table-cell>
          <table:table-cell office:value-type="string" table:style-name="tablecell">
            <text:p text:style-name="tablealignleft"> Contrôle des infrastructures numériques pour garantir souveraineté et autonomie face à la domination US et chinoise </text:p>
          </table:table-cell>
        </table:table-row>
        <table:table-row>
          <table:table-cell office:value-type="string" table:style-name="tablecell">
            <text:p text:style-name="tablealignleft"> Santé publique </text:p>
          </table:table-cell>
          <table:table-cell office:value-type="string" table:style-name="tablecell">
            <text:p text:style-name="tablealignleft"> La survie de l’espèce humaine dépend de la maîtrise sanitaire globale dans un monde écologiquement menacé </text:p>
          </table:table-cell>
        </table:table-row>
      </table:table>
      <text:p text:style-name="Text_20_body">* La francophonie est mise en avant comme espace prioritaire de coopération culturelle et politique, débarrassée de l’esprit colonial, en appui particulier sur la jeunesse intellectuelle d’Afrique francophone.</text:p>
      <text:list text:style-name="List_20_1" text:continue-numbering="false">
        <text:list-item>
          <text:p text:style-name="LastListParagraph_List_20_1_Content_First"> L’« union latine » historique (interrompue en 1995) pourrait aussi être réactivée dans cette logique.</text:p>
        </text:list-item>
      </text:list>
      <text:h text:style-name="Heading_20_3" text:outline-level="3"><text:bookmark-start text:name="__RefHeading___urgences-ecologiques-europeennes-et-francaises_12"/><text:bookmark-start text:name="urgences-ecologiques-europeennes-et-francaises"/>10. Urgences écologiques européennes et françaises<text:bookmark-end text:name="__RefHeading___urgences-ecologiques-europeennes-et-francaises_12"/><text:bookmark-end text:name="urgences-ecologiques-europeennes-et-francaises"/></text:h>
      <text:list text:style-name="List_20_1" text:continue-numbering="false">
        <text:list-item>
          <text:p text:style-name="List_20_1_Content_First"> La Méditerranée, enfermée avec un renouvellement d’eau prenant environ 100 ans, connaît une pollution accrue liée aux conflits en Ukraine et à la surchauffe des fleuves qui y débouchent.</text:p>
        </text:list-item>
        <text:list-item>
          <text:p text:style-name="List_20_1_Content"> Effets négatifs : raréfaction de l’oxygène, dégradation de la biodiversité marine.</text:p>
        </text:list-item>
        <text:list-item>
          <text:p text:style-name="List_20_1_Content"> Le réchauffement rapide de l’Europe, dû notamment à la fonte accélérée des calottes glaciaires, intensifie les canicules, comme récemment observé.</text:p>
        </text:list-item>
        <text:list-item>
          <text:p text:style-name="List_20_1_Content_Last"> Ces phénomènes soulignent l’urgence d’une gestion commune régionale et internationale.</text:p>
        </text:list-item>
      </text:list>
      <text:h text:style-name="Heading_20_3" text:outline-level="3"><text:bookmark-start text:name="__RefHeading___redefinition-de-la-puissance-francaise_13"/><text:bookmark-start text:name="redefinition-de-la-puissance-francaise"/>11. Redéfinition de la puissance française<text:bookmark-end text:name="__RefHeading___redefinition-de-la-puissance-francaise_13"/><text:bookmark-end text:name="redefinition-de-la-puissance-francaise"/></text:h>
      <text:list text:style-name="List_20_1" text:continue-numbering="false">
        <text:list-item>
          <text:p text:style-name="List_20_1_Content_First"> La puissance ne doit plus se mesurer par la force militaire classique (porte-avions, armées conventionnelles), mais par la <text:span text:style-name="Strong_20_Emphasis">puissance intellectuelle, technologique et la maîtrise des nouvelles frontières</text:span> :</text:p>
          <text:list text:style-name="List_20_1">
            <text:list-item>
              <text:p text:style-name="List_20_1_Content"> L’espace</text:p>
            </text:list-item>
            <text:list-item>
              <text:p text:style-name="List_20_1_Content"> La mer</text:p>
            </text:list-item>
            <text:list-item>
              <text:p text:style-name="List_20_1_Content"> La noosphère (globalisation numérique)</text:p>
            </text:list-item>
          </text:list>
        </text:list-item>
        <text:list-item>
          <text:p text:style-name="List_20_1_Content"> La France a raté à ce jour certains traités cruciaux, par exemple sur le droit spatial (traité sur la Lune). Le groupe parlementaire insoumis a proposé d’y remédier.</text:p>
        </text:list-item>
        <text:list-item>
          <text:p text:style-name="List_20_1_Content"> Il est essentiel de développer les infrastructures numériques nationales pour sortir de la dépendance américaine, notamment face aux restrictions arbitraires imposées (ex : blocage d’Anthropic par Washington).</text:p>
        </text:list-item>
        <text:list-item>
          <text:p text:style-name="List_20_1_Content_Last"> Le contournement de la puissance américaine par des alliances alternatives (comme historiquement avec François 1er et les Ottomans) est jugé nécessaire et réalisable.</text:p>
        </text:list-item>
      </text:list>
      <text:h text:style-name="Heading_20_3" text:outline-level="3"><text:bookmark-start text:name="__RefHeading___investissements-industriels-strategiques-recommandes_14"/><text:bookmark-start text:name="investissements-industriels-strategiques-recommandes"/>12. Investissements industriels stratégiques recommandés<text:bookmark-end text:name="__RefHeading___investissements-industriels-strategiques-recommandes_14"/><text:bookmark-end text:name="investissements-industriels-strategiques-recommandes"/></text:h>
      <text:list text:style-name="List_20_1" text:continue-numbering="false">
        <text:list-item>
          <text:p text:style-name="List_20_1_Content_First"> Pour réussir la transition énergétique et industrielle, il faut :</text:p>
          <text:list text:style-name="List_20_1">
            <text:list-item>
              <text:p text:style-name="List_20_1_Content"> <text:span text:style-name="Strong_20_Emphasis">Nationaliser des capacités industrielles</text:span> telles que l’entreprise Mital (aciers spéciaux).</text:p>
            </text:list-item>
            <text:list-item>
              <text:p text:style-name="List_20_1_Content"> Relancer les fonderies françaises modernes (Gandrange, Florange) pour fournir le matériel permettant la production d’énergies renouvelables marines (hydroliennes, énergie marine).</text:p>
            </text:list-item>
            <text:list-item>
              <text:p text:style-name="List_20_1_Content"> Trouver des alternatives aux batteries lithium (ex : batteries au sodium) pour véhicules électriques et réindustrialiser le réseau ferroviaire pour des trains performants, non-polluants et confortables.</text:p>
            </text:list-item>
          </text:list>
        </text:list-item>
        <text:list-item>
          <text:p text:style-name="List_20_1_Content_Last"> La puissance technologique doit être prioritaire sur la puissance militaire.</text:p>
        </text:list-item>
      </text:list>
      <text:h text:style-name="Heading_20_3" text:outline-level="3"><text:bookmark-start text:name="__RefHeading___conscience-historique-et-politique-d-independance_15"/><text:bookmark-start text:name="conscience-historique-et-politique-d-independance"/>13. Conscience historique et politique d’indépendance<text:bookmark-end text:name="__RefHeading___conscience-historique-et-politique-d-independance_15"/><text:bookmark-end text:name="conscience-historique-et-politique-d-independance"/></text:h>
      <text:list text:style-name="List_20_1" text:continue-numbering="false">
        <text:list-item>
          <text:p text:style-name="List_20_1_Content_First"> La mémoire historique rappelle que la France a toujours cherché à préserver son indépendance vis-à-vis des empires dominants, notamment face aux États-Unis.</text:p>
        </text:list-item>
        <text:list-item>
          <text:p text:style-name="List_20_1_Content"> L’indépendance nationale est essentielle à la <text:span text:style-name="Strong_20_Emphasis">souveraineté populaire</text:span>, condition sine qua non à une démocratie réelle.</text:p>
        </text:list-item>
        <text:list-item>
          <text:p text:style-name="List_20_1_Content"> La domination américaine actuelle est acceptée par naïveté ou soumission, mais il est impératif d’en sortir.</text:p>
        </text:list-item>
        <text:list-item>
          <text:p text:style-name="List_20_1_Content_Last"> Le combat politique à mener est celui de la maîtrise intellectuelle et technologique, notamment numérique, pour restaurer l’autonomie stratégique française.</text:p>
        </text:list-item>
      </text:list>
      <text:h text:style-name="Heading_20_2" text:outline-level="2"><text:bookmark-start text:name="__RefHeading___tableau-synthetique-des-grandes-etapes-historiques-evoquees_16"/><text:bookmark-start text:name="tableau-synthetique-des-grandes-etapes-historiques-evoquees"/>Tableau synthétique des grandes étapes historiques évoquées<text:bookmark-end text:name="__RefHeading___tableau-synthetique-des-grandes-etapes-historiques-evoquees_16"/><text:bookmark-end text:name="tableau-synthetique-des-grandes-etapes-historiques-evoque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née/Événement </text:p>
          </table:table-cell>
          <table:table-cell office:value-type="string" table:style-name="tableheader">
            <text:p text:style-name="Table_20_Heading"> Faits clés </text:p>
          </table:table-cell>
        </table:table-row>
        <table:table-row>
          <table:table-cell office:value-type="string" table:style-name="tablecell">
            <text:p text:style-name="tablealignleft"> 1945 (Après-guerre) </text:p>
          </table:table-cell>
          <table:table-cell office:value-type="string" table:style-name="tablecell">
            <text:p text:style-name="tablealignleft"> Organisation du monde dominé par les États-Unis </text:p>
          </table:table-cell>
        </table:table-row>
        <table:table-row>
          <table:table-cell office:value-type="string" table:style-name="tablecell">
            <text:p text:style-name="tablealignleft"> 1971 </text:p>
          </table:table-cell>
          <table:table-cell office:value-type="string" table:style-name="tablecell">
            <text:p text:style-name="tablealignleft"> Fin de la convertibilité du dollar en or </text:p>
          </table:table-cell>
        </table:table-row>
        <table:table-row>
          <table:table-cell office:value-type="string" table:style-name="tablecell">
            <text:p text:style-name="tablealignleft"> 1972 </text:p>
          </table:table-cell>
          <table:table-cell office:value-type="string" table:style-name="tablecell">
            <text:p text:style-name="tablealignleft"> Alliance Nixon-Mao via diplomatie du ping-pong </text:p>
          </table:table-cell>
        </table:table-row>
        <table:table-row>
          <table:table-cell office:value-type="string" table:style-name="tablecell">
            <text:p text:style-name="tablealignleft"> 1974 </text:p>
          </table:table-cell>
          <table:table-cell office:value-type="string" table:style-name="tablecell">
            <text:p text:style-name="tablealignleft"> Accord du Plaza : dollar indexé sur un panier de devises </text:p>
          </table:table-cell>
        </table:table-row>
        <table:table-row>
          <table:table-cell office:value-type="string" table:style-name="tablecell">
            <text:p text:style-name="tablealignleft"> 2008 </text:p>
          </table:table-cell>
          <table:table-cell office:value-type="string" table:style-name="tablecell">
            <text:p text:style-name="tablealignleft"> Crise financière globale fabriquée aux USA </text:p>
          </table:table-cell>
        </table:table-row>
        <table:table-row>
          <table:table-cell office:value-type="string" table:style-name="tablecell">
            <text:p text:style-name="tablealignleft"> 2010 </text:p>
          </table:table-cell>
          <table:table-cell office:value-type="string" table:style-name="tablecell">
            <text:p text:style-name="tablealignleft"> La Chine devient 1ère puissance manufacturière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Concept américain de “pivot” vers l’Asie-Pacifique </text:p>
          </table:table-cell>
        </table:table-row>
        <table:table-row>
          <table:table-cell office:value-type="string" table:style-name="tablecell">
            <text:p text:style-name="tablealignleft"> 1990s </text:p>
          </table:table-cell>
          <table:table-cell office:value-type="string" table:style-name="tablecell">
            <text:p text:style-name="tablealignleft"> Effondrement de l’URSS, remodelage géopolitique </text:p>
          </table:table-cell>
        </table:table-row>
        <table:table-row>
          <table:table-cell office:value-type="string" table:style-name="tablecell">
            <text:p text:style-name="tablealignleft"> 2021 </text:p>
          </table:table-cell>
          <table:table-cell office:value-type="string" table:style-name="tablecell">
            <text:p text:style-name="tablealignleft"> Retrait américain d’Afghanistan, chaos régional </text:p>
          </table:table-cell>
        </table:table-row>
      </table:table>
      <text:h text:style-name="Heading_20_2" text:outline-level="2"><text:bookmark-start text:name="__RefHeading___conclusion_17"/><text:bookmark-start text:name="conclusion"/>Conclusion<text:bookmark-end text:name="__RefHeading___conclusion_17"/><text:bookmark-end text:name="conclusion"/></text:h>
      <text:list text:style-name="List_20_1" text:continue-numbering="false">
        <text:list-item>
          <text:p text:style-name="List_20_1_Content_First"> <text:span text:style-name="Strong_20_Emphasis">L’ordre mondial actuel est en crise terminale</text:span>, marqué par la fin de l’hégémonie américaine fondée sur un modèle financier et militaire dépassé.</text:p>
        </text:list-item>
        <text:list-item>
          <text:p text:style-name="List_20_1_Content"> Il faut un <text:span text:style-name="Strong_20_Emphasis">monde ordonné, fondé sur le droit international</text:span> et non un monde multipolaire source de conflits.</text:p>
        </text:list-item>
        <text:list-item>
          <text:p text:style-name="List_20_1_Content"> La <text:span text:style-name="Strong_20_Emphasis">coopération notamment avec la Chine</text:span>, dans une logique de non-alignement, est une condition pragmatique et nécessaire d’une nouvelle stratégie internationale française.</text:p>
        </text:list-item>
        <text:list-item>
          <text:p text:style-name="List_20_1_Content"> La <text:span text:style-name="Strong_20_Emphasis">maîtrise des nouveaux territoires</text:span> de la puissance (numérique, espace, mer) doit devenir la priorité.</text:p>
        </text:list-item>
        <text:list-item>
          <text:p text:style-name="List_20_1_Content"> La France doit impérativement retrouver son <text:span text:style-name="Strong_20_Emphasis">indépendance et souveraineté politique, économique et technologique</text:span>.</text:p>
        </text:list-item>
        <text:list-item>
          <text:p text:style-name="List_20_1_Content_Last"> La gestion de l’<text:span text:style-name="Strong_20_Emphasis">urgence écologique globale</text:span> et la défense des biens communs doivent être la pierre angulaire des politiques nationales et internationales.</text:p>
        </text:list-item>
      </text:list>
      <text:p text:style-name="Text_20_body">Ce propos constitue une base stratégique cohérente articulant historique, politique, écologique et technologique, destinée à repenser la place de la France et plus largement de l’humanité dans un monde en mutation profon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09:53</meta:creation-date>
    <dc:creator>Generated</dc:creator>
    <dc:date>2026-08-19T23::09:53</dc:date>
    <dc:language>en-US</dc:language>
    <meta:editing-cycles>1</meta:editing-cycles>
    <meta:editing-duration>PT0S</meta:editing-duration>
    <dc:title>lfi:conference-geoplitique</dc:title>
  </office:meta>
</office:document-meta>
</file>