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fi:conference-ecoregions"/><text:bookmark-start text:name="__RefHeading___ecoregions-et-6e-republique_1"/><text:bookmark-start text:name="ecoregions-et-6e-republique"/>Écorégions et 6e République<text:bookmark-end text:name="__RefHeading___ecoregions-et-6e-republique_1"/><text:bookmark-end text:name="ecoregions-et-6e-republique"/></text:h>
      <text:p text:style-name="Text_20_body"><text:span text:style-name="Emphasis">Allocution de Jean-Luc Mélenchon le 02-07-26</text:span> .</text:p>
      <text:h text:style-name="Heading_20_3" text:outline-level="3"><text:bookmark-start text:name="__RefHeading___resume-de-la-conference_2"/><text:bookmark-start text:name="resume-de-la-conference"/>Résumé de la conférence<text:bookmark-end text:name="__RefHeading___resume-de-la-conference_2"/><text:bookmark-end text:name="resume-de-la-conference"/></text:h>
      <text:p text:style-name="Text_20_body">La conférence tenue par Jean-Luc Mélenchon, le 2 juillet 2026, riche en contenus, mélange bilan de campagne présidentielle, analyse des problématiques écologiques, proposition de réformes territoriales autour des écorégions, et réflexions sur la stratégie politique à adopter. <text:span text:style-name="Strong_20_Emphasis">La campagne présentée est un projet de transformation intégrale de la société française notamment à travers la création d’écorégions</text:span> reposant sur une gestion écologique et démocratique des territoires, centrée sur l’eau, la terre, l’air et la santé Ce projet se veut à la fois ambitieux et urgent face aux crises multiples (écologiques, sociales, politiques) que traverse la France. Il se combine à un combat politique large visant à unifier la gauche, à renforcer la démocratie et à contrer la progression de l’extrême droite, tout en engageant une participation citoyenne massive dans le processus électoral et décisionnel.</text:p>
      <text:p text:style-name="Text_20_body">Ci-dessous une synthèse approfondie mettant en lumière les thèmes majeurs abordés.</text:p>
      <text:p text:style-name="Horizontal_20_Line"/>
      <text:h text:style-name="Heading_20_2" text:outline-level="2"><text:bookmark-start text:name="__RefHeading___bilan-et-etat-d-esprit-de-la-campagne-presidentielle-actuelle_3"/><text:bookmark-start text:name="bilan-et-etat-d-esprit-de-la-campagne-presidentielle-actuelle"/>1. Bilan et état d’esprit de la campagne présidentielle actuelle<text:bookmark-end text:name="__RefHeading___bilan-et-etat-d-esprit-de-la-campagne-presidentielle-actuelle_3"/><text:bookmark-end text:name="bilan-et-etat-d-esprit-de-la-campagne-presidentielle-actuelle"/></text:h>
      <text:list text:style-name="List_20_1" text:continue-numbering="false">
        <text:list-item>
          <text:p text:style-name="List_20_1_Content_First"> La campagne présidentielle a débuté il y a deux mois avec une mobilisation populaire importante, dépassant les attentes traditionnelles des campagnes politiques.</text:p>
        </text:list-item>
        <text:list-item>
          <text:p text:style-name="List_20_1_Content"> <text:span text:style-name="Strong_20_Emphasis">Ferveur populaire</text:span> caractérisée par une exaspération claire envers le gouvernement Macron, mais également envers le “monde de Macron” et son mode de vie.</text:p>
        </text:list-item>
        <text:list-item>
          <text:p text:style-name="List_20_1_Content"> Un changement d’état d’esprit est perceptible passant d’un pessimisme (« tout est perdu ») à un optimisme (“On va gagner”), notamment dans les milieux de gauche.</text:p>
        </text:list-item>
        <text:list-item>
          <text:p text:style-name="List_20_1_Content"> La campagne est vue comme une <text:span text:style-name="Strong_20_Emphasis">campagne d’équipe</text:span> large, intégrant différents secteurs et lieux d’actualité (exemple : débats en Corse, Nouvelle-Calédonie, Parlement européen).</text:p>
        </text:list-item>
        <text:list-item>
          <text:p text:style-name="List_20_1_Content"> Critique sévère du fonctionnement de l’État dans plusieurs domaines : justice, sécurité, police, et accueil des enfants.</text:p>
        </text:list-item>
        <text:list-item>
          <text:p text:style-name="List_20_1_Content_Last"> Analyse profonde du contexte politique français, soulignant l’effondrement de l’État dans son rôle fondamental et une demande massive des Français pour un renforcement fondé sur l’efficacité plutôt que sur des mesures autoritaires.</text:p>
        </text:list-item>
      </text:list>
      <text:h text:style-name="Heading_20_2" text:outline-level="2"><text:bookmark-start text:name="__RefHeading___crise-ecologiquecanicule-eau-et-consequences_4"/><text:bookmark-start text:name="crise-ecologiquecanicule-eau-et-consequences"/>2. Crise écologique : canicule, eau et conséquences<text:bookmark-end text:name="__RefHeading___crise-ecologiquecanicule-eau-et-consequences_4"/><text:bookmark-end text:name="crise-ecologiquecanicule-eau-et-consequences"/></text:h>
      <text:h text:style-name="Heading_20_3" text:outline-level="3"><text:bookmark-start text:name="__RefHeading___canicule-et-politique-climatique_5"/><text:bookmark-start text:name="canicule-et-politique-climatique"/>Canicule et politique climatique<text:bookmark-end text:name="__RefHeading___canicule-et-politique-climatique_5"/><text:bookmark-end text:name="canicule-et-politique-climatique"/></text:h>
      <text:list text:style-name="List_20_1" text:continue-numbering="false">
        <text:list-item>
          <text:p text:style-name="List_20_1_Content_First"> La canicule récente a exacerbé la compréhension collective de la gravité de la crise climatique.</text:p>
        </text:list-item>
        <text:list-item>
          <text:p text:style-name="List_20_1_Content"> La campagne présidentielle 2022 avait débuté sur la thématique de l’eau, mais les médias ont ignoré ce débat, et focalisé sur les relations internationales au début de la guerre en Ukraine.</text:p>
        </text:list-item>
        <text:list-item>
          <text:p text:style-name="List_20_1_Content"> <text:span text:style-name="Strong_20_Emphasis">L’eau devient la question numéro un</text:span> de la civilisation humaine.</text:p>
        </text:list-item>
        <text:list-item>
          <text:p text:style-name="List_20_1_Content"> <text:span text:style-name="Strong_20_Emphasis">Réchauffement accéléré en Europe</text:span> dû principalement à la fonte des glaces et à la diminution de la réfraction solaire ; la Méditerranée se réchauffe plus vite que d’autres mers, aggravant la situation.</text:p>
        </text:list-item>
        <text:list-item>
          <text:p text:style-name="List_20_1_Content"> Impacts dramatiques sur la vie quotidienne : 90 % des établissements pour personnes âgées (EPHAD) sont sans climatisation, des logements mal adaptés avec effet “four”, et des conséquences sociales aggravant les inégalités.</text:p>
        </text:list-item>
        <text:list-item>
          <text:p text:style-name="List_20_1_Content_Last"> <text:span text:style-name="Strong_20_Emphasis">Prisonniers en détention préventive souffrent d’une torture calorifique</text:span>, situation injustifiable.</text:p>
        </text:list-item>
      </text:list>
      <text:h text:style-name="Heading_20_3" text:outline-level="3"><text:bookmark-start text:name="__RefHeading___consequences-agricoles-et-inflation-attendue_6"/><text:bookmark-start text:name="consequences-agricoles-et-inflation-attendue"/>Conséquences agricoles et inflation attendue<text:bookmark-end text:name="__RefHeading___consequences-agricoles-et-inflation-attendue_6"/><text:bookmark-end text:name="consequences-agricoles-et-inflation-attendue"/></text:h>
      <text:list text:style-name="List_20_1" text:continue-numbering="false">
        <text:list-item>
          <text:p text:style-name="List_20_1_Content_First"> Les élevages industriels ont souffert de la chaleur extrême, causant la mort de millions d’animaux.</text:p>
        </text:list-item>
        <text:list-item>
          <text:p text:style-name="List_20_1_Content"> On prévoit une <text:span text:style-name="Strong_20_Emphasis">inflation agricole</text:span> due à la destruction des productions, aggravée par des politiques de la Banque Centrale Européenne (BCE) absurdement tournées vers l'augmentation des taux d’intérêt.</text:p>
        </text:list-item>
        <text:list-item>
          <text:p text:style-name="List_20_1_Content_Last"> L’augmentation de la mortalité est un aspect grave qui maintient la tension sociale.</text:p>
        </text:list-item>
      </text:list>
      <text:h text:style-name="Heading_20_3" text:outline-level="3"><text:bookmark-start text:name="__RefHeading___echecs-et-manque-de-prevoyance-de-l-etat-francais_7"/><text:bookmark-start text:name="echecs-et-manque-de-prevoyance-de-l-etat-francais"/>Échecs et manque de prévoyance de l’État français<text:bookmark-end text:name="__RefHeading___echecs-et-manque-de-prevoyance-de-l-etat-francais_7"/><text:bookmark-end text:name="echecs-et-manque-de-prevoyance-de-l-etat-francais"/></text:h>
      <text:list text:style-name="List_20_1" text:continue-numbering="false">
        <text:list-item>
          <text:p text:style-name="List_20_1_Content_First"> Plusieurs condamnations judiciaires européennes (2019, 2021, 2023) soulignent l’incapacité du gouvernement à suivre ses engagements sur la qualité de l’air et l’action climatique.</text:p>
        </text:list-item>
        <text:list-item>
          <text:p text:style-name="List_20_1_Content"> La politique reste enfermée dans une vision linéaire alors que les tendances écologiques sont exponentielles et catastrophiques.</text:p>
        </text:list-item>
        <text:list-item>
          <text:p text:style-name="List_20_1_Content"> Le productivisme destructeur est au cœur des erreurs gouvernementales (exemples : approbation des OGM favorisant l’usage accru des pesticides).</text:p>
        </text:list-item>
        <text:list-item>
          <text:p text:style-name="List_20_1_Content_Last"> Dénonciation de discours rétrogrades et de décisions parlementaires irresponsables (réhabilitation de certains pesticides neurotoxiques).</text:p>
        </text:list-item>
      </text:list>
      <text:h text:style-name="Heading_20_2" text:outline-level="2"><text:bookmark-start text:name="__RefHeading___proposition-majeureles-eco-regions_8"/><text:bookmark-start text:name="proposition-majeureles-eco-regions"/>3. Proposition majeure : les éco-régions<text:bookmark-end text:name="__RefHeading___proposition-majeureles-eco-regions_8"/><text:bookmark-end text:name="proposition-majeureles-eco-regions"/></text:h>
      <text:h text:style-name="Heading_20_3" text:outline-level="3"><text:bookmark-start text:name="__RefHeading___principes-et-philosophie-des-eco-regions_9"/><text:bookmark-start text:name="principes-et-philosophie-des-eco-regions"/>Principes et philosophie des éco-régions<text:bookmark-end text:name="__RefHeading___principes-et-philosophie-des-eco-regions_9"/><text:bookmark-end text:name="principes-et-philosophie-des-eco-regions"/></text:h>
      <text:list text:style-name="List_20_1" text:continue-numbering="false">
        <text:list-item>
          <text:p text:style-name="List_20_1_Content_First"> L’idée n’est pas nouvelle, mais s’impose face aux limites des <text:span text:style-name="Strong_20_Emphasis">régions administratives actuelles</text:span>, qui sont considérées comme des structures de l’« ancien monde ».</text:p>
        </text:list-item>
        <text:list-item>
          <text:p text:style-name="List_20_1_Content"> <text:span text:style-name="Strong_20_Emphasis">Les éco-régions reprennent les bassins versants comme unité géographique, culturelle et écologique</text:span>. L’eau est le cycle central autour duquel s’organise la vie humaine et la biodiversité.</text:p>
        </text:list-item>
        <text:list-item>
          <text:p text:style-name="List_20_1_Content"> Les régions actuelles sont dominées par la logique néolibérale de compétitivité territoriale, incompatible avec la planification écologique.</text:p>
        </text:list-item>
        <text:list-item>
          <text:p text:style-name="List_20_1_Content_Last"> La gestion écologique devra être décentralisée, intégrant la nature multifactorielle des crises climatiques.</text:p>
        </text:list-item>
      </text:list>
      <text:h text:style-name="Heading_20_3" text:outline-level="3"><text:bookmark-start text:name="__RefHeading___criteres-et-defis-de-la-cartographie_10"/><text:bookmark-start text:name="criteres-et-defis-de-la-cartographie"/>Critères et défis de la cartographie<text:bookmark-end text:name="__RefHeading___criteres-et-defis-de-la-cartographie_10"/><text:bookmark-end text:name="criteres-et-defis-de-la-cartographie"/></text:h>
      <text:list text:style-name="List_20_1" text:continue-numbering="false">
        <text:list-item>
          <text:p text:style-name="List_20_1_Content_First"> Importance du terrain naturel : relief, forêts, zones côtières doivent être pris en compte.</text:p>
        </text:list-item>
        <text:list-item>
          <text:p text:style-name="List_20_1_Content"> Les éco-régions doivent aussi intégrer la dimension culturelle et politique issue de l’histoire locale.</text:p>
        </text:list-item>
        <text:list-item>
          <text:p text:style-name="List_20_1_Content"> Exemple critique : rejet du découpage aberrant unissant des régions sans affinité (ex : Corse et Alsace), affirmant l’importance de la cohérence territoriale.</text:p>
        </text:list-item>
        <text:list-item>
          <text:p text:style-name="List_20_1_Content"> Deux cartes ont été présentées :</text:p>
          <text:list text:style-name="Numbering_20_1">
            <text:list-item>
              <text:p text:style-name="Numbering_20_1_Content"> Bassins versants français majeurs</text:p>
            </text:list-item>
            <text:list-item>
              <text:p text:style-name="Numbering_20_1_Content"> Projet initial de découpage des écorégions en 24 unités basées sur ces bassins</text:p>
            </text:list-item>
          </text:list>
        </text:list-item>
        <text:list-item>
          <text:p text:style-name="List_20_1_Content_Last"> Demande claire aux médias de ne pas diffuser de cartes non validées par le mouvement.</text:p>
        </text:list-item>
      </text:list>
      <text:h text:style-name="Heading_20_3" text:outline-level="3"><text:bookmark-start text:name="__RefHeading___missions-des-eco-regions_11"/><text:bookmark-start text:name="missions-des-eco-regions"/>Missions des éco-régions<text:bookmark-end text:name="__RefHeading___missions-des-eco-regions_11"/><text:bookmark-end text:name="missions-des-eco-regions"/></text:h>
      <table:table table:style-name="Table">
        <table:table-column/>
        <table:table-column/>
        <table:table-row>
          <table:table-cell office:value-type="string" table:style-name="tableheader">
            <text:p text:style-name="Table_20_Heading"> Mission </text:p>
          </table:table-cell>
          <table:table-cell office:value-type="string" table:style-name="tableheader">
            <text:p text:style-name="Table_20_Heading"> Description </text:p>
          </table:table-cell>
        </table:table-row>
        <table:table-row>
          <table:table-cell office:value-type="string" table:style-name="tablecell">
            <text:p text:style-name="tablealignleft"> Gestion et qualité de l'eau </text:p>
          </table:table-cell>
          <table:table-cell office:value-type="string" table:style-name="tablecell">
            <text:p text:style-name="tablealignleft"> Surveillance totale et gestion à long terme autour des bassins versants </text:p>
          </table:table-cell>
        </table:table-row>
        <table:table-row>
          <table:table-cell office:value-type="string" table:style-name="tablecell">
            <text:p text:style-name="tablealignleft"> Sauvegarde de la terre </text:p>
          </table:table-cell>
          <table:table-cell office:value-type="string" table:style-name="tablecell">
            <text:p text:style-name="tablealignleft"> Contrôle des usages agricoles, arrêt de la pollution aux pesticides, début de la réparation des sols contaminés </text:p>
          </table:table-cell>
        </table:table-row>
        <table:table-row>
          <table:table-cell office:value-type="string" table:style-name="tablecell">
            <text:p text:style-name="tablealignleft"> Protection de l'air </text:p>
          </table:table-cell>
          <table:table-cell office:value-type="string" table:style-name="tablecell">
            <text:p text:style-name="tablealignleft"> Inclusion des mesures sur la qualité de l’air liées à l’évolution du cycle de l’eau </text:p>
          </table:table-cell>
        </table:table-row>
        <table:table-row>
          <table:table-cell office:value-type="string" table:style-name="tablecell">
            <text:p text:style-name="tablealignleft"> Santé publique </text:p>
          </table:table-cell>
          <table:table-cell office:value-type="string" table:style-name="tablecell">
            <text:p text:style-name="tablealignleft"> Coordination avec les agences de santé pour traiter les maladies liées aux pollutions écologiques </text:p>
          </table:table-cell>
        </table:table-row>
        <table:table-row>
          <table:table-cell office:value-type="string" table:style-name="tablecell">
            <text:p text:style-name="tablealignleft"> Mobilité </text:p>
          </table:table-cell>
          <table:table-cell office:value-type="string" table:style-name="tablecell">
            <text:p text:style-name="tablealignleft"> Gestion des transports intégrée à la planification écologique </text:p>
          </table:table-cell>
        </table:table-row>
      </table:table>
      <text:p text:style-name="Text_20_body">* Mise en avant de la nécessité d’une forte implication démocratique locale avec la création d’assemblées élues portant des bilans transparents et rendant des comptes.</text:p>
      <text:h text:style-name="Heading_20_3" text:outline-level="3"><text:bookmark-start text:name="__RefHeading___cas-pratique-et-exemples-d-initiatives-ecologiques-locales_12"/><text:bookmark-start text:name="cas-pratique-et-exemples-d-initiatives-ecologiques-locales"/>Cas pratique et exemples d’initiatives écologiques locales<text:bookmark-end text:name="__RefHeading___cas-pratique-et-exemples-d-initiatives-ecologiques-locales_12"/><text:bookmark-end text:name="cas-pratique-et-exemples-d-initiatives-ecologiques-locales"/></text:h>
      <text:list text:style-name="List_20_1" text:continue-numbering="false">
        <text:list-item>
          <text:p text:style-name="List_20_1_Content_First"> Exemple concret de Grabels, ville ayant développé une planification écologique efficace : écoles adaptées avec isolation bois-terre, réduction des températures internes jusqu’à 15°.</text:p>
        </text:list-item>
        <text:list-item>
          <text:p text:style-name="List_20_1_Content_Last"> Mise en garde contre une écologie réduite aux injonctions individuelles, insistant sur la nécessité de réformes structurelles et radicales.</text:p>
        </text:list-item>
      </text:list>
      <text:h text:style-name="Heading_20_2" text:outline-level="2"><text:bookmark-start text:name="__RefHeading___organisation-et-travaux-en-cours_13"/><text:bookmark-start text:name="organisation-et-travaux-en-cours"/>4. Organisation et travaux en cours<text:bookmark-end text:name="__RefHeading___organisation-et-travaux-en-cours_13"/><text:bookmark-end text:name="organisation-et-travaux-en-cours"/></text:h>
      <text:list text:style-name="List_20_1" text:continue-numbering="false">
        <text:list-item>
          <text:p text:style-name="List_20_1_Content_First"> Une équipe dédiée a été désignée pour mener le travail technique et politique des écorégions, notamment avec :</text:p>
          <text:list text:style-name="List_20_1">
            <text:list-item>
              <text:p text:style-name="List_20_1_Content"> <text:span text:style-name="Strong_20_Emphasis">Gabriel Amard</text:span>, expert sur les questions de l’eau depuis 20 ans.</text:p>
            </text:list-item>
            <text:list-item>
              <text:p text:style-name="List_20_1_Content"> <text:span text:style-name="Strong_20_Emphasis">Claire Lejeune</text:span>, experte en planification écologique et doctorante, forte de la culture biorégionale.</text:p>
            </text:list-item>
          </text:list>
        </text:list-item>
        <text:list-item>
          <text:p text:style-name="List_20_1_Content"> Une adresse mail est mise à disposition pour recueillir contributions et suggestions dans une démarche participative.</text:p>
        </text:list-item>
        <text:list-item>
          <text:p text:style-name="List_20_1_Content"> Mise en place de réunions éco-région départementales prévues d’ici les élections présidentielles.</text:p>
        </text:list-item>
        <text:list-item>
          <text:p text:style-name="List_20_1_Content_Last"> <text:span text:style-name="Strong_20_Emphasis">La campagne et l’exercice du pouvoir sont indissociables</text:span> : la campagne prépare la mise en œuvre concrète de ces mesures.</text:p>
        </text:list-item>
      </text:list>
      <text:h text:style-name="Heading_20_2" text:outline-level="2"><text:bookmark-start text:name="__RefHeading___analyse-politique-et-perspectives-electorales-manuel-bompard_14"/><text:bookmark-start text:name="analyse-politique-et-perspectives-electorales-manuel-bompard"/>5. Analyse politique et perspectives électorales (Manuel Bompard)<text:bookmark-end text:name="__RefHeading___analyse-politique-et-perspectives-electorales-manuel-bompard_14"/><text:bookmark-end text:name="analyse-politique-et-perspectives-electorales-manuel-bompard"/></text:h>
      <text:h text:style-name="Heading_20_3" text:outline-level="3"><text:bookmark-start text:name="__RefHeading___relations-et-alliances-politiques_15"/><text:bookmark-start text:name="relations-et-alliances-politiques"/>Relations et alliances politiques<text:bookmark-end text:name="__RefHeading___relations-et-alliances-politiques_15"/><text:bookmark-end text:name="relations-et-alliances-politiques"/></text:h>
      <text:list text:style-name="List_20_1" text:continue-numbering="false">
        <text:list-item>
          <text:p text:style-name="List_20_1_Content_First"> Appels ouverts aux écologistes en vue d’une alliance sur des bases programmatiques solides, dans la continuité de votes déjà souvent communs à l'Assemblée.</text:p>
        </text:list-item>
        <text:list-item>
          <text:p text:style-name="List_20_1_Content"> Discussions ouvertes avec le Parti communiste, particulièrement sur des questions de rupture sociale et écologique.</text:p>
        </text:list-item>
        <text:list-item>
          <text:p text:style-name="List_20_1_Content_Last"> Expression d’espoir sur l’unification progressive des forces de gauche pour éviter les divisions passées.</text:p>
        </text:list-item>
      </text:list>
      <text:h text:style-name="Heading_20_3" text:outline-level="3"><text:bookmark-start text:name="__RefHeading___critique-du-rassemblement-national_16"/><text:bookmark-start text:name="critique-du-rassemblement-national"/>Critique du Rassemblement National<text:bookmark-end text:name="__RefHeading___critique-du-rassemblement-national_16"/><text:bookmark-end text:name="critique-du-rassemblement-national"/></text:h>
      <text:list text:style-name="List_20_1" text:continue-numbering="false">
        <text:list-item>
          <text:p text:style-name="List_20_1_Content_First"> Observations sur la fragmentation et les contradictions internes du Rassemblement National notamment sur la question des retraites, de la taxation des plus riches et de l'affichage d'une proximité avec le MEDEF.</text:p>
        </text:list-item>
        <text:list-item>
          <text:p text:style-name="List_20_1_Content"> Attaque ferme contre les mesures proposées par ce parti qui pénaliseraient particulièrement les catégories les plus vulnérables (femmes, précaires).</text:p>
        </text:list-item>
        <text:list-item>
          <text:p text:style-name="List_20_1_Content_Last"> Position claire sur la capacité du mouvement à battre l’extrême droite au premier ou second tour, quelle que soit la candidature.</text:p>
        </text:list-item>
      </text:list>
      <text:h text:style-name="Heading_20_3" text:outline-level="3"><text:bookmark-start text:name="__RefHeading___lutte-pour-la-democratie-electorale_17"/><text:bookmark-start text:name="lutte-pour-la-democratie-electorale"/>Lutte pour la démocratie électorale<text:bookmark-end text:name="__RefHeading___lutte-pour-la-democratie-electorale_17"/><text:bookmark-end text:name="lutte-pour-la-democratie-electorale"/></text:h>
      <text:list text:style-name="List_20_1" text:continue-numbering="false">
        <text:list-item>
          <text:p text:style-name="List_20_1_Content_First"> Campagne intense pour l’inscription sur les listes électorales (11 millions mal inscrits ou non inscrits en 2022).</text:p>
        </text:list-item>
        <text:list-item>
          <text:p text:style-name="List_20_1_Content"> Parcours de caravanes populaires prévus pour l’été dans 11 régions couvrant 48 étapes.</text:p>
        </text:list-item>
        <text:list-item>
          <text:p text:style-name="List_20_1_Content"> Volonté de faciliter l’accès au vote via des outils numériques, malgré des freins imposés par les modifications gouvernementales (ex. France Connect).</text:p>
        </text:list-item>
        <text:list-item>
          <text:p text:style-name="List_20_1_Content_Last"> Proposition de parrainage citoyen pour les élections présidentielles, dépassant déjà 3200 parrainages récoltés.</text:p>
        </text:list-item>
      </text:list>
      <text:h text:style-name="Heading_20_3" text:outline-level="3"><text:bookmark-start text:name="__RefHeading___mobilisation-et-communication-de-la-campagne_18"/><text:bookmark-start text:name="mobilisation-et-communication-de-la-campagne"/>Mobilisation et communication de la campagne<text:bookmark-end text:name="__RefHeading___mobilisation-et-communication-de-la-campagne_18"/><text:bookmark-end text:name="mobilisation-et-communication-de-la-campagne"/></text:h>
      <text:list text:style-name="List_20_1" text:continue-numbering="false">
        <text:list-item>
          <text:p text:style-name="List_20_1_Content_First"> Présentation de plusieurs formats de communication : émissions, conférences, caravane populaire.</text:p>
        </text:list-item>
        <text:list-item>
          <text:p text:style-name="List_20_1_Content"> Mise à jour du programme (<text:span text:style-name="Emphasis">L’Avenir en commun</text:span>) avec plus de 24 000 contributions citoyennes et une vingtaine d’auditions.</text:p>
        </text:list-item>
        <text:list-item>
          <text:p text:style-name="List_20_1_Content"> Calendrier de campagne : universités d’été en août (avec plus de 3000 inscriptions), réunions locales jusqu’aux élections.</text:p>
        </text:list-item>
        <text:list-item>
          <text:p text:style-name="List_20_1_Content_Last"> Temps forts de campagne : meetings massifs à Saint-Denis, événements culturels, manifestations écologiques.</text:p>
        </text:list-item>
      </text:list>
      <text:h text:style-name="Heading_20_3" text:outline-level="3"><text:bookmark-start text:name="__RefHeading___critiques-claires-dirigees-contre-le-gouvernement-macron_19"/><text:bookmark-start text:name="critiques-claires-dirigees-contre-le-gouvernement-macron"/>Critiques claires dirigées contre le gouvernement Macron<text:bookmark-end text:name="__RefHeading___critiques-claires-dirigees-contre-le-gouvernement-macron_19"/><text:bookmark-end text:name="critiques-claires-dirigees-contre-le-gouvernement-macron"/></text:h>
      <text:list text:style-name="List_20_1" text:continue-numbering="false">
        <text:list-item>
          <text:p text:style-name="List_20_1_Content_First"> Dénonciation du manque d’anticipation et des coupes budgétaires notamment dans la sécurité civile (annulation de crédits pour l’achat de Canadairs en 2024).</text:p>
        </text:list-item>
        <text:list-item>
          <text:p text:style-name="List_20_1_Content"> Contestation du traitement de la crise climatique qui manque de sérieux et d’investissement.</text:p>
        </text:list-item>
        <text:list-item>
          <text:p text:style-name="List_20_1_Content_Last"> Appel à une réforme profonde pour que l’État redevienne un outil actif au service de la transition écologique et du peuple.</text:p>
        </text:list-item>
      </text:list>
      <text:h text:style-name="Heading_20_2" text:outline-level="2"><text:bookmark-start text:name="__RefHeading___tableau-recapitulatif-des-thematiques-majeures_20"/><text:bookmark-start text:name="tableau-recapitulatif-des-thematiques-majeures"/>Tableau récapitulatif des thématiques majeures<text:bookmark-end text:name="__RefHeading___tableau-recapitulatif-des-thematiques-majeures_20"/><text:bookmark-end text:name="tableau-recapitulatif-des-thematiques-majeures"/></text:h>
      <table:table table:style-name="Table">
        <table:table-column/>
        <table:table-column/>
        <table:table-row>
          <table:table-cell office:value-type="string" table:style-name="tableheader">
            <text:p text:style-name="Table_20_Heading"> Thème </text:p>
          </table:table-cell>
          <table:table-cell office:value-type="string" table:style-name="tableheader">
            <text:p text:style-name="Table_20_Heading"> Points clés </text:p>
          </table:table-cell>
        </table:table-row>
        <table:table-row>
          <table:table-cell office:value-type="string" table:style-name="tablecell">
            <text:p text:style-name="tablealignleft"> Mobilisation en campagne </text:p>
          </table:table-cell>
          <table:table-cell office:value-type="string" table:style-name="tablecell">
            <text:p text:style-name="tablealignleft"> Participation massive, ferveur populaire, campagne d’équipe, lutte contre Macron </text:p>
          </table:table-cell>
        </table:table-row>
        <table:table-row>
          <table:table-cell office:value-type="string" table:style-name="tablecell">
            <text:p text:style-name="tablealignleft"> Crise écologique </text:p>
          </table:table-cell>
          <table:table-cell office:value-type="string" table:style-name="tablecell">
            <text:p text:style-name="tablealignleft"> Canicule, réchauffement accéléré (Europe &amp; Méditerranée), impacts sociaux, inflation agricole, critiques gouvernementales </text:p>
          </table:table-cell>
        </table:table-row>
        <table:table-row>
          <table:table-cell office:value-type="string" table:style-name="tablecell">
            <text:p text:style-name="tablealignleft"> Eco-régions </text:p>
          </table:table-cell>
          <table:table-cell office:value-type="string" table:style-name="tablecell">
            <text:p text:style-name="tablealignleft"> Gestion basée sur bassins versants, intégration culturelle et physique, décentralisation écologique, démocratie locale </text:p>
          </table:table-cell>
        </table:table-row>
        <table:table-row>
          <table:table-cell office:value-type="string" table:style-name="tablecell">
            <text:p text:style-name="tablealignleft"> Équipe de travail </text:p>
          </table:table-cell>
          <table:table-cell office:value-type="string" table:style-name="tablecell">
            <text:p text:style-name="tablealignleft"> Gabriel Amard (eau), Claire Lejeune (planification écologique), appel à contributions </text:p>
          </table:table-cell>
        </table:table-row>
        <table:table-row>
          <table:table-cell office:value-type="string" table:style-name="tablecell">
            <text:p text:style-name="tablealignleft"> Alliances politiques </text:p>
          </table:table-cell>
          <table:table-cell office:value-type="string" table:style-name="tablecell">
            <text:p text:style-name="tablealignleft"> Ouverture aux écologistes et communistes, volonté d’alliance programmatique </text:p>
          </table:table-cell>
        </table:table-row>
        <table:table-row>
          <table:table-cell office:value-type="string" table:style-name="tablecell">
            <text:p text:style-name="tablealignleft"> Élections et démocratie </text:p>
          </table:table-cell>
          <table:table-cell office:value-type="string" table:style-name="tablecell">
            <text:p text:style-name="tablealignleft"> Inscription listes électorales, parrainages citoyens, caravanes populaires, outils numériques </text:p>
          </table:table-cell>
        </table:table-row>
        <table:table-row>
          <table:table-cell office:value-type="string" table:style-name="tablecell">
            <text:p text:style-name="tablealignleft"> Critiques gouvernementales </text:p>
          </table:table-cell>
          <table:table-cell office:value-type="string" table:style-name="tablecell">
            <text:p text:style-name="tablealignleft"> Manque de prévision, coupes budgétaires, inefficacité contre changement climatiqu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0:16</meta:creation-date>
    <dc:creator>Generated</dc:creator>
    <dc:date>2026-08-19T23::10:16</dc:date>
    <dc:language>en-US</dc:language>
    <meta:editing-cycles>1</meta:editing-cycles>
    <meta:editing-duration>PT0S</meta:editing-duration>
    <dc:title>lfi:conference-ecoregions</dc:title>
  </office:meta>
</office:document-meta>
</file>