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ff6ab98e9fa5778e105bf85151b86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28.575cm" style:rel-width="100%" svg:height="5.8509558198811cm" style:rel-height="scale"><draw:image xlink:href="Pictures/a9ff6ab98e9fa5778e105bf85151b866.png" xlink:type="simple" xlink:show="embed" xlink:actuate="onLoad"/></draw:frame></text:p>
      <text:h text:style-name="Heading_20_2" text:outline-level="2"><text:bookmark text:name="lfi:accueil"/><text:bookmark-start text:name="__RefHeading___tout-savoir-sur-la-france-insoumise_1"/><text:bookmark-start text:name="tout-savoir-sur-la-france-insoumise"/>Tout savoir sur La France Insoumise<text:bookmark-end text:name="__RefHeading___tout-savoir-sur-la-france-insoumise_1"/><text:bookmark-end text:name="tout-savoir-sur-la-france-insoumise"/></text:h>
      <text:p text:style-name="Text_20_body">* <text:a xlink:type="simple" xlink:href="https://wiki.bsynet.fr/lfi/lfi-doctrine-et-positionnements" text:style-name="Internet_20_link" text:visited-style-name="Visited_20_Internet_20_Link">LFI doctrine et positionnements</text:a></text:p>
      <text:p text:style-name="Text_20_body">* <text:a xlink:type="simple" xlink:href="https://wiki.bsynet.fr/lfi/prises-de-parole-de-jlm" text:style-name="Internet_20_link" text:visited-style-name="Visited_20_Internet_20_Link">Prises de parole de Jean-Luc Mélenchon</text:a></text:p>
      <text:p text:style-name="Text_20_body">* <text:a xlink:type="simple" xlink:href="https://wiki.bsynet.fr/lfi/dialogues-ilb" text:style-name="Internet_20_link" text:visited-style-name="Visited_20_Internet_20_Link">Dialogues et colloques de l'ILB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27:20</meta:creation-date>
    <dc:creator>Generated</dc:creator>
    <dc:date>2026-08-19T21::27:20</dc:date>
    <dc:language>en-US</dc:language>
    <meta:editing-cycles>1</meta:editing-cycles>
    <meta:editing-duration>PT0S</meta:editing-duration>
    <dc:title>lfi:accueil</dc:title>
  </office:meta>
</office:document-meta>
</file>