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bsy:comptes-rendus-pv:conseil_municipal_du_29_mars_2026"/>Conseil municipal de Bonnay-Saint-Ythaire</text:span><text:line-break/><text:span text:style-name="Strong_20_Emphasis">Séance du 27 mars 2026 à 19h30</text:span></text:p>
      <text:h text:style-name="Heading_20_2" text:outline-level="2"><text:bookmark-start text:name="__RefHeading___gestion-et-organisation-d-un-conseil-municipalenjeux-pratiques-et-projets_1"/><text:bookmark-start text:name="gestion-et-organisation-d-un-conseil-municipalenjeux-pratiques-et-projets"/>Gestion et organisation d'un Conseil Municipal : enjeux, pratiques et projets<text:bookmark-end text:name="__RefHeading___gestion-et-organisation-d-un-conseil-municipalenjeux-pratiques-et-projets_1"/><text:bookmark-end text:name="gestion-et-organisation-d-un-conseil-municipalenjeux-pratiques-et-projets"/></text:h>
      <text:h text:style-name="Heading_20_3" text:outline-level="3"><text:bookmark-start text:name="__RefHeading___introductioncontexte-et-importance-de-la-gestion-municipale_2"/><text:bookmark-start text:name="introductioncontexte-et-importance-de-la-gestion-municipale"/>Introduction : contexte et importance de la gestion municipale<text:bookmark-end text:name="__RefHeading___introductioncontexte-et-importance-de-la-gestion-municipale_2"/><text:bookmark-end text:name="introductioncontexte-et-importance-de-la-gestion-municipale"/></text:h>
      <text:p text:style-name="Text_20_body">Ce document présente une synthèse des discussions et décisions ayant eu lieu lors de la 2ème réunion de conseil municipal pour la municipalité élue le 15 mars 26. Il est réalisé à partir de l'enregistrement de la séance par nos soins. Cette réunion du conseil illustre les enjeux liés à l'organisation, la communication, la gestion des projets techniques, et les relations avec la communauté. Le <text:span text:style-name="Strong_20_Emphasis">conseil municipal</text:span> (CM) y est abordé comme un lieu de prise de décisions collectives, où la rigueur administrative et la transparence sont essentielles. La réunion illustre aussi les défis liés à la communication interne et externe, la planification des infrastructures, et la gestion des relations avec les habitants.</text:p>
      <text:p text:style-name="Horizontal_20_Line"/>
      <text:h text:style-name="Heading_20_3" text:outline-level="3"><text:bookmark-start text:name="__RefHeading___organisation-des-reunions-et-respect-des-regles-de-transparence_3"/><text:bookmark-start text:name="organisation-des-reunions-et-respect-des-regles-de-transparence"/>1 : Organisation des réunions et respect des règles de transparence<text:bookmark-end text:name="__RefHeading___organisation-des-reunions-et-respect-des-regles-de-transparence_3"/><text:bookmark-end text:name="organisation-des-reunions-et-respect-des-regles-de-transparence"/></text:h>
      <text:list text:style-name="List_20_1" text:continue-numbering="false">
        <text:list-item>
          <text:p text:style-name="List_20_1_Content_First"> Accord sur la mise en place d'un système d'enregistrement audio adapté pour les réunions, avec un dispositif technique centré (micro au milieu) afin d'assurer la qualité des échanges.</text:p>
        </text:list-item>
        <text:list-item>
          <text:p text:style-name="List_20_1_Content"> Distinction importante entre réunions privées internes au conseil et réunions publiques, notamment les <text:span text:style-name="Strong_20_Emphasis">conseils municipaux</text:span>, qui doivent rester en principe publics sauf en cas de <text:span text:style-name="Strong_20_Emphasis">huis clos</text:span> justifié.</text:p>
        </text:list-item>
        <text:list-item>
          <text:p text:style-name="List_20_1_Content"> Sensibilisation à la transparence : les conseils municipaux en visio restent publics, et l'enregistrement ou la diffusion ne doit pas être restreinte sans raison valable.</text:p>
        </text:list-item>
        <text:list-item>
          <text:p text:style-name="List_20_1_Content_Last"> Discussion sur les coûts à engager pour les équipements (environ 10 à 15 euros évoqués), et la volonté de simplifier ces aspects.</text:p>
        </text:list-item>
      </text:list>
      <text:h text:style-name="Heading_20_3" text:outline-level="3"><text:bookmark-start text:name="__RefHeading___utilisation-exceptionnelle-des-outils-numeriques_4"/><text:bookmark-start text:name="utilisation-exceptionnelle-des-outils-numeriques"/>2 : Utilisation exceptionnelle des outils numériques<text:bookmark-end text:name="__RefHeading___utilisation-exceptionnelle-des-outils-numeriques_4"/><text:bookmark-end text:name="utilisation-exceptionnelle-des-outils-numeriques"/></text:h>
      <text:list text:style-name="List_20_1" text:continue-numbering="false">
        <text:list-item>
          <text:p text:style-name="List_20_1_Content_First"> Les outils numériques (visioconférence) sont jugés utiles pour des cas exceptionnels (maladie, déplacement), mais ne doivent pas devenir la norme.</text:p>
        </text:list-item>
        <text:list-item>
          <text:p text:style-name="List_20_1_Content"> Expérience négative du dernier mandat pendant la pandémie de Covid-19, où l'utilisation intensive de ces outils a été source d'ennui et de lassitude.</text:p>
        </text:list-item>
        <text:list-item>
          <text:p text:style-name="List_20_1_Content"> Consensus pour privilégier les échanges en présentiel, considérant le numérique comme un recours ponctuel.</text:p>
        </text:list-item>
        <text:list-item>
          <text:p text:style-name="List_20_1_Content_Last"> Mise en garde sur la dépendance à ces outils et leur impact possible sur la qualité du débat démocratique.</text:p>
        </text:list-item>
      </text:list>
      <text:h text:style-name="Heading_20_3" text:outline-level="3"><text:bookmark-start text:name="__RefHeading___fermeture-de-classe-a-cormatin-et-mobilisation-sociale_5"/><text:bookmark-start text:name="fermeture-de-classe-a-cormatin-et-mobilisation-sociale"/>3 : Fermeture de classe à Cormatin et mobilisation sociale<text:bookmark-end text:name="__RefHeading___fermeture-de-classe-a-cormatin-et-mobilisation-sociale_5"/><text:bookmark-end text:name="fermeture-de-classe-a-cormatin-et-mobilisation-sociale"/></text:h>
      <text:list text:style-name="List_20_1" text:continue-numbering="false">
        <text:list-item>
          <text:p text:style-name="List_20_1_Content_First"> Information sur la perte d'un poste à l'école de Cormatin, liée à une réunion avec la DASEN, laissant les maires recevoir les informations en direct.</text:p>
        </text:list-item>
        <text:list-item>
          <text:p text:style-name="List_20_1_Content"> Conséquence pédagogique : regroupement d'élèves dans des classes multi-niveaux (CE1 à CM2) risquant de nuire à l'accompagnement des enfants nécessitant un soutien particulier.</text:p>
        </text:list-item>
        <text:list-item>
          <text:p text:style-name="List_20_1_Content"> Annonce d'une <text:span text:style-name="Strong_20_Emphasis">manifestation importante prévue le 31 mars</text:span>, avec participation des enseignants et des parents, soulignant un climat social tendu autour de la question des postes scolaires.</text:p>
        </text:list-item>
        <text:list-item>
          <text:p text:style-name="List_20_1_Content_Last"> Appel à la diffusion des informations pour sensibiliser la population et préparer la communauté aux impacts à venir.</text:p>
        </text:list-item>
      </text:list>
      <text:h text:style-name="Heading_20_3" text:outline-level="3"><text:bookmark-start text:name="__RefHeading___projet-de-construction-d-un-batiment-technique-communal_6"/><text:bookmark-start text:name="projet-de-construction-d-un-batiment-technique-communal"/>4 : Projet de construction d'un bâtiment technique communal<text:bookmark-end text:name="__RefHeading___projet-de-construction-d-un-batiment-technique-communal_6"/><text:bookmark-end text:name="projet-de-construction-d-un-batiment-technique-communal"/></text:h>
      <text:list text:style-name="List_20_1" text:continue-numbering="false">
        <text:list-item>
          <text:p text:style-name="List_20_1_Content_First"> Présentation du projet de construction du <text:span text:style-name="Strong_20_Emphasis">bâtiment technique à St-Ythaire</text:span>, résultant d'un accord lors de la fusion des deux communes, avec une localisation choisie consciemment dans le bourg de St-Ythaire.</text:p>
        </text:list-item>
        <text:list-item>
          <text:p text:style-name="List_20_1_Content"> Bâtiment en phase avancée de construction, avec charpente montée et bardage à venir ; discussion sur l'installation d'un <text:span text:style-name="Strong_20_Emphasis">Algeco</text:span> (structure modulaire) pour les toilettes et douches, nécessaire pour respecter les normes d'hygiène et de sécurité pour le personnel.</text:p>
        </text:list-item>
        <text:list-item>
          <text:p text:style-name="List_20_1_Content"> Difficultés rencontrées dans l'accès aux plans et devis, révélant un problème de communication interne.</text:p>
        </text:list-item>
        <text:list-item>
          <text:p text:style-name="List_20_1_Content"> Le groupe technique se réunit régulièrement pour finaliser les décisions concernant les raccordements et l'assainissement.</text:p>
        </text:list-item>
        <text:list-item>
          <text:p text:style-name="List_20_1_Content_Last"> Budget prévisionnel global TTC de <text:span text:style-name="Strong_20_Emphasis">97 000 euros</text:span> ; subventions sollicitées auprès du département, de l'Etat (DETR : Dotation d'Équipement des Territoires Ruraux), et de la communauté de communes.</text:p>
        </text:list-item>
      </text:list>
      <text:h text:style-name="Heading_20_3" text:outline-level="3"><text:bookmark-start text:name="__RefHeading___gestion-technique-et-entretien-du-territoire_7"/><text:bookmark-start text:name="gestion-technique-et-entretien-du-territoire"/>5 : Gestion technique et entretien du territoire<text:bookmark-end text:name="__RefHeading___gestion-technique-et-entretien-du-territoire_7"/><text:bookmark-end text:name="gestion-technique-et-entretien-du-territoire"/></text:h>
      <text:list text:style-name="List_20_1" text:continue-numbering="false">
        <text:list-item>
          <text:p text:style-name="List_20_1_Content_First"> Suivi des interventions techniques : réparation d'une pompe à Montagny, entretien du point d'eau à la Vavre, nivellement des terrains fréquentés par les pêcheurs et promeneurs.</text:p>
        </text:list-item>
        <text:list-item>
          <text:p text:style-name="List_20_1_Content"> Importance accordée à la maintenance des infrastructures pour assurer la sécurité et le bien-être des habitants et des usagers.</text:p>
        </text:list-item>
        <text:list-item>
          <text:p text:style-name="List_20_1_Content_Last"> Mention de la collaboration entre les membres du groupe technique (Pascal, Jacky, Michael, Christophe) via un groupe WhatsApp pour une meilleure coordination.</text:p>
        </text:list-item>
      </text:list>
      <text:h text:style-name="Heading_20_3" text:outline-level="3"><text:bookmark-start text:name="__RefHeading___organisation-administrative-communication-et-gestion-des-relations-avec-le-public_8"/><text:bookmark-start text:name="organisation-administrative-communication-et-gestion-des-relations-avec-le-public"/>6 : Organisation administrative, communication et gestion des relations avec le public<text:bookmark-end text:name="__RefHeading___organisation-administrative-communication-et-gestion-des-relations-avec-le-public_8"/><text:bookmark-end text:name="organisation-administrative-communication-et-gestion-des-relations-avec-le-public"/></text:h>
      <text:list text:style-name="List_20_1" text:continue-numbering="false">
        <text:list-item>
          <text:p text:style-name="List_20_1_Content_First"> Discussion sur les horaires d'ouverture de la mairie au public : mardi matin, jeudi toute la journée, samedi matin, sans permanence officielle le vendredi matin.</text:p>
        </text:list-item>
        <text:list-item>
          <text:p text:style-name="List_20_1_Content"> Proposition d'une communication claire pour différencier la <text:span text:style-name="Strong_20_Emphasis">permanence des élus</text:span> (rencontres sur rendez-vous) et l'<text:span text:style-name="Strong_20_Emphasis">ouverture du secrétariat</text:span> (réception des questions administratives).</text:p>
        </text:list-item>
        <text:list-item>
          <text:p text:style-name="List_20_1_Content"> Mise en place d'un système de prise de rendez-vous conseillé pour éviter les déplacements inutiles.</text:p>
        </text:list-item>
        <text:list-item>
          <text:p text:style-name="List_20_1_Content"> Proposition d'une <text:span text:style-name="Strong_20_Emphasis">commission de communication</text:span> chargée de formaliser et diffuser ces informations.</text:p>
        </text:list-item>
        <text:list-item>
          <text:p text:style-name="List_20_1_Content_Last"> Mise en place d'une procédure pour recueillir et tracer les demandes des habitants afin qu'elles soient traitées de manière formelle lors des conseils municipaux et ne restent pas des échanges informels.</text:p>
        </text:list-item>
      </text:list>
      <text:h text:style-name="Heading_20_3" text:outline-level="3"><text:bookmark-start text:name="__RefHeading___gestion-des-outils-numeriques-et-securite-informatique_9"/><text:bookmark-start text:name="gestion-des-outils-numeriques-et-securite-informatique"/>7 : Gestion des outils numériques et sécurité informatique<text:bookmark-end text:name="__RefHeading___gestion-des-outils-numeriques-et-securite-informatique_9"/><text:bookmark-end text:name="gestion-des-outils-numeriques-et-securite-informatique"/></text:h>
      <text:list text:style-name="List_20_1" text:continue-numbering="false">
        <text:list-item>
          <text:p text:style-name="List_20_1_Content_First"> Présentation d'un logiciel de gestion nommé <text:span text:style-name="Strong_20_Emphasis">Cosoluce</text:span>, destiné à centraliser convocations, listes d'émargement, délibérations et comptes rendus, pour améliorer la cohérence administrative.</text:p>
        </text:list-item>
        <text:list-item>
          <text:p text:style-name="List_20_1_Content"> Importance de la sécurité informatique mise en avant : utilisation de systèmes sécurisés, notamment le stockage cloud, et gestion des mots de passe via Bitwarden</text:p>
        </text:list-item>
        <text:list-item>
          <text:p text:style-name="List_20_1_Content"> Discussion sur l'attribution d'adresses mail professionnelles spécifiques aux élus pour éviter l'usage de mails personnels, afin de garantir la confidentialité et la traçabilité.</text:p>
        </text:list-item>
        <text:list-item>
          <text:p text:style-name="List_20_1_Content"> Rappel des risques liés aux piratages, notamment la fraude sur les factures, qui justifient une attention particulière aux protocoles de sécurité.</text:p>
        </text:list-item>
        <text:list-item>
          <text:p text:style-name="List_20_1_Content_Last"> Proposition de limiter la diffusion des codes d'accès aux plateformes de formation (AMF - Association des Maires de France, AMRF - Association des Maires Ruraux de France) uniquement aux adjoints, pour éviter les risques de fuites.</text:p>
        </text:list-item>
      </text:list>
      <text:h text:style-name="Heading_20_3" text:outline-level="3"><text:bookmark-start text:name="__RefHeading___delegations-deliberations-et-gestion-budgetaire_10"/><text:bookmark-start text:name="delegations-deliberations-et-gestion-budgetaire"/>8 : Délégations, délibérations et gestion budgétaire<text:bookmark-end text:name="__RefHeading___delegations-deliberations-et-gestion-budgetaire_10"/><text:bookmark-end text:name="delegations-deliberations-et-gestion-budgetaire"/></text:h>
      <text:list text:style-name="List_20_1" text:continue-numbering="false">
        <text:list-item>
          <text:p text:style-name="List_20_1_Content_First"> Explication du rôle des <text:span text:style-name="Strong_20_Emphasis">délégations</text:span> : nomination de représentants aux différentes instances et syndicats extérieurs, renouvelables à chaque conseil.</text:p>
        </text:list-item>
        <text:list-item>
          <text:p text:style-name="List_20_1_Content"> Présentation de la commission locale d'évaluation des charges transférées (<text:span text:style-name="Strong_20_Emphasis">CLECT</text:span>), qui régule les interactions financières entre la commune et la communauté de communes.</text:p>
        </text:list-item>
        <text:list-item>
          <text:p text:style-name="List_20_1_Content"> Montant estimé des charges compensatoires pour la commune : environ <text:span text:style-name="Strong_20_Emphasis">19 000 euros</text:span>.</text:p>
        </text:list-item>
        <text:list-item>
          <text:p text:style-name="List_20_1_Content"> Nécessité de corriger une erreur dans l'<text:span text:style-name="Strong_20_Emphasis">affectation des résultats</text:span> budgétaires, liée à des restes à réaliser non correctement imputés dans les comptes, en particulier pour un bâtiment communal.</text:p>
        </text:list-item>
        <text:list-item>
          <text:p text:style-name="List_20_1_Content"> Adoption d'une délibération pour autoriser un emprunt bancaire au Crédit Agricole d'un montant de <text:span text:style-name="Strong_20_Emphasis">80 000 euros</text:span> sur 15 ans, destiné à financer les travaux du bâtiment technique.</text:p>
        </text:list-item>
        <text:list-item>
          <text:p text:style-name="List_20_1_Content"> Discussion sur les subventions attendues : <text:span text:style-name="Strong_20_Emphasis">5 600 euros</text:span> du département, <text:span text:style-name="Strong_20_Emphasis">21 000 euros</text:span> de la DETR, et une demande de <text:span text:style-name="Strong_20_Emphasis">25 000 euros</text:span> à la communauté de communes.</text:p>
        </text:list-item>
        <text:list-item>
          <text:p text:style-name="List_20_1_Content_Last"> Rappel que la commune est <text:span text:style-name="Strong_20_Emphasis">peu endettée</text:span> et a jusqu'ici autofinancé ses projets, mais l'emprunt est envisagé pour mieux gérer la trésorerie face aux décalages entre dépenses et subventions.</text:p>
        </text:list-item>
      </text:list>
      <text:h text:style-name="Heading_20_3" text:outline-level="3"><text:bookmark-start text:name="__RefHeading___conclusionsynthese-et-perspectives-pour-le-fonctionnement-communal_11"/><text:bookmark-start text:name="conclusionsynthese-et-perspectives-pour-le-fonctionnement-communal"/>Conclusion : Synthèse et perspectives pour le fonctionnement communal<text:bookmark-end text:name="__RefHeading___conclusionsynthese-et-perspectives-pour-le-fonctionnement-communal_11"/><text:bookmark-end text:name="conclusionsynthese-et-perspectives-pour-le-fonctionnement-communal"/></text:h>
      <text:p text:style-name="Text_20_body">Cette réunion illustre la complexité et la diversité des tâches inhérentes à la gestion municipale : de la <text:span text:style-name="Strong_20_Emphasis">logistique des réunions</text:span> à la <text:span text:style-name="Strong_20_Emphasis">gestion budgétaire</text:span>, en passant par la <text:span text:style-name="Strong_20_Emphasis">communication interne et externe</text:span>, la <text:span text:style-name="Strong_20_Emphasis">gestion de projets techniques</text:span> et l'<text:span text:style-name="Strong_20_Emphasis">entretien du territoire</text:span>. Les échanges montrent l'importance d'une organisation rigoureuse, d'une bonne communication, et d'une transparence accrue vis-à-vis des citoyens. Le recours aux outils numériques est envisagé avec prudence, soulignant à la fois leur utilité et leurs limites. La sécurisation des données et la formalisation des procédures administratives sont identifiées comme des priorités pour garantir la fiabilité et la pérennité des actions municipa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23:51</meta:creation-date>
    <dc:creator>Generated</dc:creator>
    <dc:date>2026-08-19T23::23:51</dc:date>
    <dc:language>en-US</dc:language>
    <meta:editing-cycles>1</meta:editing-cycles>
    <meta:editing-duration>PT0S</meta:editing-duration>
    <dc:title>bsy:comptes-rendus-pv:conseil_municipal_du_29_mars_2026</dc:title>
  </office:meta>
</office:document-meta>
</file>