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sy:comptes-rendus-pv:conseil_municipal_du_29_mai_2026"/><text:bookmark-start text:name="__RefHeading___compte-rendu-synthetique-du-conseil-municipal-de-bonnay-saint-ythaire-29-mai-2026_1"/><text:bookmark-start text:name="compte-rendu-synthetique-du-conseil-municipal-de-bonnay-saint-ythaire-29-mai-2026"/>Compte-rendu synthétique du Conseil Municipal de Bonnay-Saint-Ythaire — 29 mai 2026<text:bookmark-end text:name="__RefHeading___compte-rendu-synthetique-du-conseil-municipal-de-bonnay-saint-ythaire-29-mai-2026_1"/><text:bookmark-end text:name="compte-rendu-synthetique-du-conseil-municipal-de-bonnay-saint-ythaire-29-mai-2026"/></text:h>
      <text:h text:style-name="Heading_20_2" text:outline-level="2"><text:bookmark-start text:name="__RefHeading___points-cles-de-la-reunion_2"/><text:bookmark-start text:name="points-cles-de-la-reunion"/>Points clés de la réunion<text:bookmark-end text:name="__RefHeading___points-cles-de-la-reunion_2"/><text:bookmark-end text:name="points-cles-de-la-reunion"/></text:h>
      <text:list text:style-name="List_20_1" text:continue-numbering="false">
        <text:list-item>
          <text:p text:style-name="List_20_1_Content_First"> <text:span text:style-name="Strong_20_Emphasis">Intercommunalité :</text:span> Élection d'un élu de la commune à la vice-présidence du Sirtom, en charge de l'économie circulaire, de la prévention et de la communication.</text:p>
        </text:list-item>
        <text:list-item>
          <text:p text:style-name="List_20_1_Content"> <text:span text:style-name="Strong_20_Emphasis">Épicerie associative :</text:span> Lancement du groupe de travail avec un calendrier précis (exploration en juin, questionnaire en juillet, enquête durant l'été et réunion publique fin septembre).</text:p>
        </text:list-item>
        <text:list-item>
          <text:p text:style-name="List_20_1_Content"> <text:span text:style-name="Strong_20_Emphasis">Patrimoine :</text:span> Proposition de legs exceptionnel de 714 enveloppes-tableaux à la commune, ouvrant la réflexion sur la création d'un éco-musée.</text:p>
        </text:list-item>
        <text:list-item>
          <text:p text:style-name="List_20_1_Content"> <text:span text:style-name="Strong_20_Emphasis">Méthodologie :</text:span> Débat sur l'usage de l'intelligence artificielle pour la rédaction des compte-rendus et validation d'un circuit strict de relecture collective par les élus avant le mercredi soir.</text:p>
        </text:list-item>
        <text:list-item>
          <text:p text:style-name="List_20_1_Content"> <text:span text:style-name="Strong_20_Emphasis">Formation des élus :</text:span> Vote d'une délibération obligatoire en allouant un budget de 2 000 € (6 % de l'enveloppe théorique) pour des actions collectives, après de vifs débats budgétaires.</text:p>
        </text:list-item>
        <text:list-item>
          <text:p text:style-name="List_20_1_Content"> <text:span text:style-name="Strong_20_Emphasis">Subventions aux associations :</text:span> Attribution d'une enveloppe globale de 2 650 €, couplée à la présentation d'une nouvelle grille de critères objectifs portée par Corinne pour l'année prochaine.</text:p>
        </text:list-item>
        <text:list-item>
          <text:p text:style-name="List_20_1_Content"> <text:span text:style-name="Strong_20_Emphasis">Élections sénatoriales :</text:span> Organisation du conseil obligatoire du 5 juin pour élire les 3 grands électeurs et leurs 3 suppléants. Quatre titulaires et quatre suppléants se sont d'ores et déjà déclarés.</text:p>
        </text:list-item>
        <text:list-item>
          <text:p text:style-name="List_20_1_Content_Last"> <text:span text:style-name="Strong_20_Emphasis">Cadre de vie et vie quotidienne :</text:span> Arbitrage contre la publication des horaires de messes dans le bulletin communal au nom de la laïcité, et renvoi à la commission technique de l'étude sur le décalage à minuit de l'éclairage public en été.</text:p>
        </text:list-item>
      </text:list>
      <text:p text:style-name="Horizontal_20_Line"/>
      <text:h text:style-name="Heading_20_2" text:outline-level="2"><text:bookmark-start text:name="__RefHeading___tour-de-table-informel_3"/><text:bookmark-start text:name="tour-de-table-informel"/>1. Tour de table informel<text:bookmark-end text:name="__RefHeading___tour-de-table-informel_3"/><text:bookmark-end text:name="tour-de-table-informel"/></text:h>
      <text:h text:style-name="Heading_20_3" text:outline-level="3"><text:bookmark-start text:name="__RefHeading___presidence-et-activites-au-sirtom_4"/><text:bookmark-start text:name="presidence-et-activites-au-sirtom"/>1.1 Présidence et activités au Sirtom<text:bookmark-end text:name="__RefHeading___presidence-et-activites-au-sirtom_4"/><text:bookmark-end text:name="presidence-et-activites-au-sirtom"/></text:h>
      <text:p text:style-name="Text_20_body">Yves  a été élu <text:span text:style-name="Strong_20_Emphasis">vice-président du Sirtom</text:span>, devenant l'un des quatre vice-présidents entourant la présidente. Il a la charge des dossiers relatifs à <text:span text:style-name="Strong_20_Emphasis">l'économie circulaire, la prévention et la communication</text:span>. Les quatre candidats pressentis par la présidence ont tous été élus.</text:p>
      <text:p text:style-name="Text_20_body">Les premiers travaux et orientations prévoient une gestion active du syndicat (qui comporte encore des dossiers en suspens), une réunion professionnelle programmée pour le 26, ainsi que des investissements logistiques incluant l'achat de camions et de bennes.</text:p>
      <text:h text:style-name="Heading_20_3" text:outline-level="3"><text:bookmark-start text:name="__RefHeading___suivi-de-l-etablissement-les-avouards_5"/><text:bookmark-start text:name="suivi-de-l-etablissement-les-avouards"/>1.2 Suivi de l'établissement "Les Avouards"<text:bookmark-end text:name="__RefHeading___suivi-de-l-etablissement-les-avouards_5"/><text:bookmark-end text:name="suivi-de-l-etablissement-les-avouards"/></text:h>
      <text:p text:style-name="Text_20_body">Une rencontre qualifiée de constructive s'est tenue avec la directrice, la directrice adjointe et la chef de service. Malgré un blocage initial de la déléguée syndicale lié à l'absence de la mention “en remplacement” sur l'intitulé de poste de la chef de service, la réunion s'est déroulée avec bienveillance dans une logique de recherche de solutions.</text:p>
      <text:p text:style-name="Text_20_body">Des dysfonctionnements du quotidien ont été évoqués, notamment l'afflux de 15 personnes dès l'ouverture du matin du Matefaim. Yves assure désormais l'interface directe avec la directrice pour traiter les problématiques courantes..</text:p>
      <text:h text:style-name="Heading_20_3" text:outline-level="3"><text:bookmark-start text:name="__RefHeading___reseau-des-sites-clunisiens-et-projet-unesco_6"/><text:bookmark-start text:name="reseau-des-sites-clunisiens-et-projet-unesco"/>1.3 Réseau des sites clunisiens et projet UNESCO<text:bookmark-end text:name="__RefHeading___reseau-des-sites-clunisiens-et-projet-unesco_6"/><text:bookmark-end text:name="reseau-des-sites-clunisiens-et-projet-unesco"/></text:h>
      <text:p text:style-name="Text_20_body">Jean-Guy a participé à un séminaire de trois jours organisé à Saint-Flour par la <text:span text:style-name="Strong_20_Emphasis">Fédération Européenne des Sites Clunisiens</text:span> (qui rassemble 200 adhérents sur six pays). Les échanges ont porté sur la clarification des pratiques internes et le développement des adhésions à l'échelle nationale et internationale.</text:p>
      <text:p text:style-name="Text_20_body">Concernant le dossier de candidature au <text:span text:style-name="Strong_20_Emphasis">patrimoine mondial de l'UNESCO</text:span>, le travail est actuellement entre les mains d'un cabinet privé qui peaufine la présentation en vue d'un dépôt officiel à Paris d'ici un à deux ans. L'association locale <text:span text:style-name="Emphasis">Le Renouveau de Saint-Hippolyte</text:span> a fourni l'essentiel du travail de fond (compilation, recherches) pour inscrire le site dans la liste principale des candidats.</text:p>
      <text:h text:style-name="Heading_20_3" text:outline-level="3"><text:bookmark-start text:name="__RefHeading___groupe-de-travail-sur-l-epicerie-associative_7"/><text:bookmark-start text:name="groupe-de-travail-sur-l-epicerie-associative"/>1.4 Groupe de travail sur l'épicerie associative<text:bookmark-end text:name="__RefHeading___groupe-de-travail-sur-l-epicerie-associative_7"/><text:bookmark-end text:name="groupe-de-travail-sur-l-epicerie-associative"/></text:h>
      <text:p text:style-name="Text_20_body">La première réunion d'organisation s'est tenue avec 8 présents et des excusés, portant le groupe pilote potentiel à 13 ou 14 personnes (dont Muriel Gaudillère). Ce comité de pilotage est chargé d'orchestrer l'étude d'opportunité.</text:p>
      <text:p text:style-name="Text_20_body">Le calendrier opérationnel validé s'établit comme suit :</text:p>
      <text:list text:style-name="List_20_1" text:continue-numbering="false">
        <text:list-item>
          <text:p text:style-name="List_20_1_Content_First"> <text:span text:style-name="Strong_20_Emphasis">Juin :</text:span> Tournée et questionnaire auprès des épiceries associatives existantes du secteur (notamment celles accompagnées par <text:span text:style-name="Emphasis">Bouge ton coq</text:span>) et entretiens avec Natacha pour collecter les données économiques et les retours d'expérience.</text:p>
        </text:list-item>
        <text:list-item>
          <text:p text:style-name="List_20_1_Content"> <text:span text:style-name="Strong_20_Emphasis">Juillet :</text:span> Rédaction du questionnaire habitant et élaboration de la stratégie de communication.</text:p>
        </text:list-item>
        <text:list-item>
          <text:p text:style-name="List_20_1_Content"> <text:span text:style-name="Strong_20_Emphasis">Août à début septembre :</text:span> Lancement de l'enquête auprès de la population et des résidents secondaires (avec une interrogation sur l'opportunité d'une ouverture annuelle).</text:p>
        </text:list-item>
        <text:list-item>
          <text:p text:style-name="List_20_1_Content_Last"> <text:span text:style-name="Strong_20_Emphasis">Fin septembre :</text:span> Analyse des résultats et organisation d'une réunion publique.</text:p>
        </text:list-item>
      </text:list>
      <text:h text:style-name="Heading_20_3" text:outline-level="3"><text:bookmark-start text:name="__RefHeading___voirie-signalisation-et-entretien_8"/><text:bookmark-start text:name="voirie-signalisation-et-entretien"/>1.5 Voirie, signalisation et entretien<text:bookmark-end text:name="__RefHeading___voirie-signalisation-et-entretien_8"/><text:bookmark-end text:name="voirie-signalisation-et-entretien"/></text:h>
      <text:list text:style-name="List_20_1" text:continue-numbering="false">
        <text:list-item>
          <text:p text:style-name="List_20_1_Content_First"> <text:span text:style-name="Strong_20_Emphasis">Dossier “Les Belges à Montagny” :</text:span> Suite à des réclamations répétées concernant un batardeau et des problèmes d'écoulement, la municipalité maintient pour l'instant son refus de modifier l'aménagement (dos-d'âne sur le chemin du Chassignot), celui-ci étant indispensable pour diriger l'eau et éviter l'inondation des cours intérieures. Jacques effectuera une contre-analyse sur place sachant que Jean-Pierre a déjà examiné la situation à deux reprises.</text:p>
        </text:list-item>
        <text:list-item>
          <text:p text:style-name="List_20_1_Content"> <text:span text:style-name="Strong_20_Emphasis">Signalisation de “La villa” :</text:span> Des difficultés de fléchage ont été remontées par des usagers. La commune lie ce besoin à l'obtention d'une subvention globale du Département pour la signalétique. Il est rappelé que l'achat des panneaux pour les gîtes ou établissements privés incombe réglementairement aux demandeurs, après autorisation de la mairie.</text:p>
        </text:list-item>
        <text:list-item>
          <text:p text:style-name="List_20_1_Content"> <text:span text:style-name="Strong_20_Emphasis">Sécurité de l'école :</text:span> Constat d'un manque de panneaux de signalisation “école” et de ralentissement, générant des problèmes de stationnement dangereux aux heures des bus. Le sujet sera intégré à la future opération globale sur les panneaux.</text:p>
        </text:list-item>
        <text:list-item>
          <text:p text:style-name="List_20_1_Content"> <text:span text:style-name="Strong_20_Emphasis">Élagage et stationnement :</text:span> Lancement prévu en fin d'année d'une campagne de sensibilisation et de contrôle visant la coupe des végétaux privatifs débordant sur la voie publique (jugés dangereux), ainsi que la verbalisation des stationnements gênants.</text:p>
        </text:list-item>
        <text:list-item>
          <text:p text:style-name="List_20_1_Content"> <text:span text:style-name="Strong_20_Emphasis">Travaux et barrages de routes :</text:span> Les travaux du lavoir débuteront fin juin via une association d'insertion (les ouvriers utiliseront la salle du Blason pour leurs repas). Par ailleurs, la route de Montagny  et la route de Bonnay à Salornay seront barrées pour goudronnage pendant deux jours. Des déviations seront mises en place par le Département et relayées sur <text:span text:style-name="Emphasis">Panneau Pocket</text:span> par Jacky F..</text:p>
        </text:list-item>
        <text:list-item>
          <text:p text:style-name="List_20_1_Content_Last"> <text:span text:style-name="Strong_20_Emphasis">Affouages :</text:span> Les opérations de marquage des affouages, un temps suspendues, ont repris. Le cantonnement pour la vente des arbres et les barrières mobiles sont prêts.</text:p>
        </text:list-item>
      </text:list>
      <text:h text:style-name="Heading_20_3" text:outline-level="3"><text:bookmark-start text:name="__RefHeading___projet-cultureldonation-de-la-collection-d-enveloppes-tableaux_9"/><text:bookmark-start text:name="projet-cultureldonation-de-la-collection-d-enveloppes-tableaux"/>1.5 Projet culturel : donation de la collection d'enveloppes-tableaux<text:bookmark-end text:name="__RefHeading___projet-cultureldonation-de-la-collection-d-enveloppes-tableaux_9"/><text:bookmark-end text:name="projet-cultureldonation-de-la-collection-d-enveloppes-tableaux"/></text:h>
      <text:p text:style-name="Text_20_body">Lors d'une exposition à la Villa Saint-Agnès, les élus ont rencontré une artiste de la Réunion qui souhaite faire <text:span text:style-name="Strong_20_Emphasis">don à la commune d'une collection de 714 enveloppes-tableaux peintes</text:span>. La moitié du fonds est déjà sécurisée en mairie.</text:p>
      <text:p text:style-name="Text_20_body">Ce legs est assorti de clauses strictes : inaliénabilité du fonds (interdiction de vente) et obligation de conserver l'ensemble uni. L'artiste autorise en revanche l'exploitation commerciale dérivée (cartes postales, éditions) au profit de la commune. Maryse Dediane et la commission patrimoine collaboreront au classement et à la restauration des pièces dégradées. Ce projet nourrit la réflexion à long terme d'un espace muséal ou éco-musée communal.</text:p>
      <text:h text:style-name="Heading_20_3" text:outline-level="3"><text:bookmark-start text:name="__RefHeading___methodologie-des-compte-rendus-et-usage-de-l-ia_10"/><text:bookmark-start text:name="methodologie-des-compte-rendus-et-usage-de-l-ia"/>1.6 Méthodologie des compte-rendus et usage de l'IA<text:bookmark-end text:name="__RefHeading___methodologie-des-compte-rendus-et-usage-de-l-ia_10"/><text:bookmark-end text:name="methodologie-des-compte-rendus-et-usage-de-l-ia"/></text:h>
      <text:p text:style-name="Text_20_body">Le conseil est revenu sur les maladresses de formulation du précédent compte-rendu rédigé via l'intelligence artificielle. L'usage de l'IA reste expérimental et sera stoppé si les erreurs persistent. Le conseil valide le protocole suivant :</text:p>
      <text:list text:style-name="List_20_1" text:continue-numbering="false">
        <text:list-item>
          <text:p text:style-name="List_20_1_Content_First"> Envoi de la transcription brute ou du projet de texte par le maire le dimanche soir.</text:p>
        </text:list-item>
        <text:list-item>
          <text:p text:style-name="List_20_1_Content"> <text:span text:style-name="Strong_20_Emphasis">Relecture par les élus avec obligation de renvoyer les corrections ou un accord formel (“OK”) avant le mercredi soir</text:span>.</text:p>
        </text:list-item>
        <text:list-item>
          <text:p text:style-name="List_20_1_Content"> Mise en page finale par Clotilde et publication le vendredi.</text:p>
        </text:list-item>
        <text:list-item>
          <text:p text:style-name="List_20_1_Content"> Pour l'affichage public, le document devra être synthétisé par l'IA sur un format de <text:span text:style-name="Strong_20_Emphasis">2 à 3 pages A4 maximum</text:span> afin de tenir dans les panneaux d'affichage, tandis qu'un compte-rendu détaillé restera disponible pour le conseil.</text:p>
        </text:list-item>
        <text:list-item>
          <text:p text:style-name="List_20_1_Content_Last"> Concernant le dernier procès-verbal, le conseil valide le principe d'une rectification de la phrase litigieuse et l'envoi d'une nouvelle version corrigée, sans chercher à s'abriter derrière la responsabilité de l'outil technologique.</text:p>
        </text:list-item>
      </text:list>
      <text:h text:style-name="Heading_20_2" text:outline-level="2"><text:bookmark-start text:name="__RefHeading___deliberations-et-decisions-budgetaires_11"/><text:bookmark-start text:name="deliberations-et-decisions-budgetaires"/>2. Délibérations et décisions budgétaires<text:bookmark-end text:name="__RefHeading___deliberations-et-decisions-budgetaires_11"/><text:bookmark-end text:name="deliberations-et-decisions-budgetaires"/></text:h>
      <text:h text:style-name="Heading_20_3" text:outline-level="3"><text:bookmark-start text:name="__RefHeading___deliberation-sur-la-formation-des-elus_12"/><text:bookmark-start text:name="deliberation-sur-la-formation-des-elus"/>2.1 Délibération sur la formation des élus<text:bookmark-end text:name="__RefHeading___deliberation-sur-la-formation-des-elus_12"/><text:bookmark-end text:name="deliberation-sur-la-formation-des-elus"/></text:h>
      <text:p text:style-name="Text_20_body">En vertu des obligations légales imposant l'adoption d'une délibération avant le 20 juin, le conseil a débattu du budget à y consacrer. La loi impose un plancher de 2 % calculé sur les indemnités maximales théoriques des élus (soit 620 € pour la commune). Corinne et le maire ont défendu une inscription budgétaire supérieure à hauteur de <text:span text:style-name="Strong_20_Emphasis">6 % (soit 1 860 €)</text:span> afin de garantir la souplesse nécessaire au financement d'une formation collective (estimée à environ 1 500 - 1 800 € HT la journée) portant sur les fondamentaux du budget municipal.</text:p>
      <text:p text:style-name="Text_20_body">Un vif débat a opposé les élus :</text:p>
      <text:list text:style-name="List_20_1" text:continue-numbering="false">
        <text:list-item>
          <text:p text:style-name="List_20_1_Content_First"> <text:span text:style-name="Strong_20_Emphasis">Arguments pour (6 %) :</text:span> Permet la montée en compétence d'un conseil jeune, offre une réserve budgétaire non contraignante (la somme n'est allouée qu'en cas de dépense réelle) et prépare la transmission.</text:p>
        </text:list-item>
        <text:list-item>
          <text:p text:style-name="List_20_1_Content_Last"> <text:span text:style-name="Strong_20_Emphasis">Arguments contre / réserves :</text:span> Christophe et Jacky ont exprimé leur opposition à un montant surdimensionné par rapport à l'âge du conseil et aux efforts d'économies faits par ailleurs (rappel des 3 000 € économisés sur les résidents secondaires). Ils exigent qu'aucune formation collective ne soit validée si elle ne réunit pas l'engagement de la quasi-totalité des élus.</text:p>
        </text:list-item>
      </text:list>
      <text:h text:style-name="Heading_20_4" text:outline-level="4"><text:bookmark-start text:name="__RefHeading___vote-de-la-deliberation-budget-formation-fixe-a-61-860_13"/><text:bookmark-start text:name="vote-de-la-deliberation-budget-formation-fixe-a-61-860"/>Vote de la délibération (budget formation fixé à 6 % / 1 860 €) :<text:bookmark-end text:name="__RefHeading___vote-de-la-deliberation-budget-formation-fixe-a-61-860_13"/><text:bookmark-end text:name="vote-de-la-deliberation-budget-formation-fixe-a-61-860"/></text:h>
      <table:table table:style-name="Table_Quotation1">
        <table:table-column/>
        <table:table-row>
          <table:table-cell office:value-type="string" table:style-name="Cell_Quotation1">
            <text:p text:style-name="tablealignleft">* <text:span text:style-name="Strong_20_Emphasis">Adopté</text:span> à la majorité.<text:line-break/>* <text:span text:style-name="Strong_20_Emphasis">Abstentions :</text:span> 2 voix (Christophe et Jacky).</text:p>
          </table:table-cell>
        </table:table-row>
      </table:table>
      <text:h text:style-name="Heading_20_3" text:outline-level="3"><text:bookmark-start text:name="__RefHeading___demande-de-subvention-pour-la-chapelle-de-besanceuil_14"/><text:bookmark-start text:name="demande-de-subvention-pour-la-chapelle-de-besanceuil"/>2.2 Demande de subvention pour la Chapelle de Besanceuil<text:bookmark-end text:name="__RefHeading___demande-de-subvention-pour-la-chapelle-de-besanceuil_14"/><text:bookmark-end text:name="demande-de-subvention-pour-la-chapelle-de-besanceuil"/></text:h>
      <text:p text:style-name="Text_20_body">Le conseil acte à l'unanimité le vote d'une délibération pour formuler une demande de subvention auprès du Département pour la mise à jour du dossier de rénovation de la chapelle.</text:p>
      <text:h text:style-name="Heading_20_3" text:outline-level="3"><text:bookmark-start text:name="__RefHeading___attribution-des-subventions-aux-associations-2026_15"/><text:bookmark-start text:name="attribution-des-subventions-aux-associations-2026"/>2.3 Attribution des subventions aux associations 2026<text:bookmark-end text:name="__RefHeading___attribution-des-subventions-aux-associations-2026_15"/><text:bookmark-end text:name="attribution-des-subventions-aux-associations-2026"/></text:h>
      <text:p text:style-name="Text_20_body">L'enveloppe globale votée s'élève à <text:span text:style-name="Strong_20_Emphasis">2 550 €</text:span>, laissant un reliquat disponible sur le budget sectoriel de 3 000 € pour d'éventuelles demandes exceptionnelles en cours d'année.</text:p>
      <text:h text:style-name="Heading_20_4" text:outline-level="4"><text:bookmark-start text:name="__RefHeading___introduction-d-une-nouvelle-grille-de-criteres-objectifs_16"/><text:bookmark-start text:name="introduction-d-une-nouvelle-grille-de-criteres-objectifs"/>Introduction d'une nouvelle grille de critères objectifs<text:bookmark-end text:name="__RefHeading___introduction-d-une-nouvelle-grille-de-criteres-objectifs_16"/><text:bookmark-end text:name="introduction-d-une-nouvelle-grille-de-criteres-objectifs"/></text:h>
      <text:p text:style-name="Text_20_body">Corinne a présenté un projet de tableau de critères pour rationaliser l'attribution des aides dès 2027 et sortir de la reconduction automatique historique. Les critères retenus comme aide à la décision intègrent : le bénéfice direct pour les habitants (activité ouverte ou exclusive), l'apport d'un service public ou de notoriété (patrimoine), la structuration de l'association (siège dans la commune, régularité des AG et PV), le caractère fonctionnel ou ponctuel de la demande, le niveau des réserves financières et l'existence d'autres subventions.</text:p>
      <text:p text:style-name="Text_20_body">Le principe fondamental validé est que <text:span text:style-name="Strong_20_Emphasis">l'absence de démarche volontaire (courrier de demande officiel) est un critère éliminatoire</text:span>.</text:p>
      <text:h text:style-name="Heading_20_4" text:outline-level="4"><text:bookmark-start text:name="__RefHeading___tableau-des-attributions-directes-validees-pour-2026_17"/><text:bookmark-start text:name="tableau-des-attributions-directes-validees-pour-2026"/>Tableau des attributions directes validées pour 2026<text:bookmark-end text:name="__RefHeading___tableau-des-attributions-directes-validees-pour-2026_17"/><text:bookmark-end text:name="tableau-des-attributions-directes-validees-pour-2026"/></text:h>
      <table:table table:style-name="Table">
        <table:table-column/>
        <table:table-column/>
        <table:table-column/>
        <table:table-row>
          <table:table-cell office:value-type="string" table:style-name="tableheader">
            <text:p text:style-name="Table_20_Heading"> Association </text:p>
          </table:table-cell>
          <table:table-cell office:value-type="string" table:style-name="tableheader">
            <text:p text:style-name="Table_20_Heading"> Montant attribué </text:p>
          </table:table-cell>
          <table:table-cell office:value-type="string" table:style-name="tableheader">
            <text:p text:style-name="Table_20_Heading"> Observations / Motivations </text:p>
          </table:table-cell>
        </table:table-row>
        <table:table-row>
          <table:table-cell office:value-type="string" table:style-name="tablecell">
            <text:p text:style-name="tablealignleft"> <text:span text:style-name="Strong_20_Emphasis">Ictarius</text:span> </text:p>
          </table:table-cell>
          <table:table-cell office:value-type="string" table:style-name="tablecell">
            <text:p text:style-name="tablealignleft"> 250 € </text:p>
          </table:table-cell>
          <table:table-cell office:value-type="string" table:style-name="tablecell">
            <text:p text:style-name="tablealignleft"> Reconduction sur demande formelle. </text:p>
          </table:table-cell>
        </table:table-row>
        <table:table-row>
          <table:table-cell office:value-type="string" table:style-name="tablecell">
            <text:p text:style-name="tablealignleft"> <text:span text:style-name="Strong_20_Emphasis">Foyer de Saint-Ythaire</text:span> </text:p>
          </table:table-cell>
          <table:table-cell office:value-type="string" table:style-name="tablecell">
            <text:p text:style-name="tablealignleft"> 150 € </text:p>
          </table:table-cell>
          <table:table-cell office:value-type="string" table:style-name="tablecell">
            <text:p text:style-name="tablealignleft"> Soutien à l'activité cinéma, malgré l'absence d'AG. </text:p>
          </table:table-cell>
        </table:table-row>
        <table:table-row>
          <table:table-cell office:value-type="string" table:style-name="tablecell">
            <text:p text:style-name="tablealignleft"> <text:span text:style-name="Strong_20_Emphasis">ADMR de Saint-Gengoux</text:span> </text:p>
          </table:table-cell>
          <table:table-cell office:value-type="string" table:style-name="tablecell">
            <text:p text:style-name="tablealignleft"> 250 € </text:p>
          </table:table-cell>
          <table:table-cell office:value-type="string" table:style-name="tablecell">
            <text:p text:style-name="tablealignleft"> Intervention directe auprès des résidents du village. </text:p>
          </table:table-cell>
        </table:table-row>
        <table:table-row>
          <table:table-cell office:value-type="string" table:style-name="tablecell">
            <text:p text:style-name="tablealignleft"> <text:span text:style-name="Strong_20_Emphasis">Le Renouveau de Saint-Hippolyte</text:span> </text:p>
          </table:table-cell>
          <table:table-cell office:value-type="string" table:style-name="tablecell">
            <text:p text:style-name="tablealignleft"> 800 € </text:p>
          </table:table-cell>
          <table:table-cell office:value-type="string" table:style-name="tablecell">
            <text:p text:style-name="tablealignleft"> Montant exceptionnel lié aux frais de déplacement et démarches du dossier UNESCO (ex: séminaire de Saint-Flour). </text:p>
          </table:table-cell>
        </table:table-row>
        <table:table-row>
          <table:table-cell office:value-type="string" table:style-name="tablecell">
            <text:p text:style-name="tablealignleft"> <text:span text:style-name="Strong_20_Emphasis">Société de chasse de Bonnay</text:span> </text:p>
          </table:table-cell>
          <table:table-cell office:value-type="string" table:style-name="tablecell">
            <text:p text:style-name="tablealignleft"> 50 € </text:p>
          </table:table-cell>
          <table:table-cell office:value-type="string" table:style-name="tablecell">
            <text:p text:style-name="tablealignleft"> Opération blanche (l'association reverse 50 € de bail à la commune). </text:p>
          </table:table-cell>
        </table:table-row>
        <table:table-row>
          <table:table-cell office:value-type="string" table:style-name="tablecell">
            <text:p text:style-name="tablealignleft"> <text:span text:style-name="Strong_20_Emphasis">Le Réveil de la Guye (Pêche)</text:span> </text:p>
          </table:table-cell>
          <table:table-cell office:value-type="string" table:style-name="tablecell">
            <text:p text:style-name="tablealignleft"> 50 € </text:p>
          </table:table-cell>
          <table:table-cell office:value-type="string" table:style-name="tablecell">
            <text:p text:style-name="tablealignleft"> Participation annuelle récurrente (empoissonnement). </text:p>
          </table:table-cell>
        </table:table-row>
        <table:table-row>
          <table:table-cell office:value-type="string" table:style-name="tablecell">
            <text:p text:style-name="tablealignleft"> <text:span text:style-name="Strong_20_Emphasis">Association Pop Up</text:span> </text:p>
          </table:table-cell>
          <table:table-cell office:value-type="string" table:style-name="tablecell">
            <text:p text:style-name="tablealignleft"> 100 € </text:p>
          </table:table-cell>
          <table:table-cell office:value-type="string" table:style-name="tablecell">
            <text:p text:style-name="tablealignleft"> Montant réduit cette année en l'absence de festival programmé. </text:p>
          </table:table-cell>
        </table:table-row>
        <table:table-row>
          <table:table-cell office:value-type="string" table:style-name="tablecell">
            <text:p text:style-name="tablealignleft"> <text:span text:style-name="Strong_20_Emphasis">Maison du Terroir de Genouilly</text:span> </text:p>
          </table:table-cell>
          <table:table-cell office:value-type="string" table:style-name="tablecell">
            <text:p text:style-name="tablealignleft"> 100 € </text:p>
          </table:table-cell>
          <table:table-cell office:value-type="string" table:style-name="tablecell">
            <text:p text:style-name="tablealignleft"> Structuration de l'attractivité du secteur de vie des habitants. </text:p>
          </table:table-cell>
        </table:table-row>
        <table:table-row>
          <table:table-cell office:value-type="string" table:style-name="tablecell">
            <text:p text:style-name="tablealignleft"> <text:span text:style-name="Strong_20_Emphasis">Maison de retraite de Salornay</text:span> </text:p>
          </table:table-cell>
          <table:table-cell office:value-type="string" table:style-name="tablecell">
            <text:p text:style-name="tablealignleft"> 100 € </text:p>
          </table:table-cell>
          <table:table-cell office:value-type="string" table:style-name="tablecell">
            <text:p text:style-name="tablealignleft"> Historique CCAS pour l'accompagnement des résidents originaires de Bonnay. </text:p>
          </table:table-cell>
        </table:table-row>
        <table:table-row>
          <table:table-cell office:value-type="string" table:style-name="tablecell">
            <text:p text:style-name="tablealignleft"> <text:span text:style-name="Strong_20_Emphasis">Foyer Rural de Bonnay</text:span> </text:p>
          </table:table-cell>
          <table:table-cell office:value-type="string" table:style-name="tablecell">
            <text:p text:style-name="tablealignleft"> 300 € </text:p>
          </table:table-cell>
          <table:table-cell office:value-type="string" table:style-name="tablecell">
            <text:p text:style-name="tablealignleft"> Porté de 250 € à 300 € sur proposition d'Yves pour encourager la nouvelle équipe de jeunes. </text:p>
          </table:table-cell>
        </table:table-row>
        <table:table-row>
          <table:table-cell office:value-type="string" table:style-name="tablecell">
            <text:p text:style-name="tablealignleft"> <text:span text:style-name="Strong_20_Emphasis">Restos du Cœur (Cluny)</text:span> </text:p>
          </table:table-cell>
          <table:table-cell office:value-type="string" table:style-name="tablecell">
            <text:p text:style-name="tablealignleft"> 100 € </text:p>
          </table:table-cell>
          <table:table-cell office:value-type="string" table:style-name="tablecell">
            <text:p text:style-name="tablealignleft"> Soutien conditionné au fait que des habitants de la commune en bénéficient. </text:p>
          </table:table-cell>
        </table:table-row>
        <table:table-row>
          <table:table-cell office:value-type="string" table:style-name="tablecell">
            <text:p text:style-name="tablealignleft"> <text:span text:style-name="Strong_20_Emphasis">Chapelle de Besanceuil</text:span> </text:p>
          </table:table-cell>
          <table:table-cell office:value-type="string" table:style-name="tablecell">
            <text:p text:style-name="tablealignleft"> 200 € </text:p>
          </table:table-cell>
          <table:table-cell office:value-type="string" table:style-name="tablecell">
            <text:p text:style-name="tablealignleft"> Alignement sur le barème des associations patrimoniales de la commune. </text:p>
          </table:table-cell>
        </table:table-row>
        <table:table-row>
          <table:table-cell office:value-type="string" table:style-name="tablecell">
            <text:p text:style-name="tablealignleft"> <text:span text:style-name="Strong_20_Emphasis">Foot de Salornay-sur-Guye</text:span> </text:p>
          </table:table-cell>
          <table:table-cell office:value-type="string" table:style-name="tablecell">
            <text:p text:style-name="tablealignleft"> 100 € </text:p>
          </table:table-cell>
          <table:table-cell office:value-type="string" table:style-name="tablecell">
            <text:p text:style-name="tablealignleft"> Conditionné à la présence d'enfants de la commune inscrits au club. </text:p>
          </table:table-cell>
        </table:table-row>
      </table:table>
      <text:p text:style-name="Text_20_body"><text:span text:style-name="Emphasis">Note de cadrage :</text:span> Le conseil a voté le rejet des demandes de Cluny Langues (0 €), du CFA de Saint-Marcel (0 € - aucun jeune de la commune inscrit cette année), de la Protection Civile 71 (0 €), du Téléthon (0 € - aucune action locale organisée) et de l'ADOT 71 (0 €). L'association <text:span text:style-name="Emphasis">Le Lieu-Dit</text:span> n'ayant déposé aucune demande, aucun montant ne lui est alloué.</text:p>
      <text:p text:style-name="Text_20_body"><text:span text:style-name="Strong_20_Emphasis">Le budget global des subventions est voté à l'unanimité</text:span>.</text:p>
      <text:h text:style-name="Heading_20_2" text:outline-level="2"><text:bookmark-start text:name="__RefHeading___debats-et-questions-diverses_18"/><text:bookmark-start text:name="debats-et-questions-diverses"/>3. Débats et questions diverses<text:bookmark-end text:name="__RefHeading___debats-et-questions-diverses_18"/><text:bookmark-end text:name="debats-et-questions-diverses"/></text:h>
      <text:h text:style-name="Heading_20_3" text:outline-level="3"><text:bookmark-start text:name="__RefHeading___communicationregles-d-usage-de-panneau-pocket_19"/><text:bookmark-start text:name="communicationregles-d-usage-de-panneau-pocket"/>3.1 Communication : règles d'usage de Panneau Pocket<text:bookmark-end text:name="__RefHeading___communicationregles-d-usage-de-panneau-pocket_19"/><text:bookmark-end text:name="communicationregles-d-usage-de-panneau-pocket"/></text:h>
      <text:p text:style-name="Text_20_body">Face aux sollicitations des communes limitrophes pour diffuser leurs annonces sur la page communale de  l'application <text:span text:style-name="Emphasis">Panneau Pocket</text:span>, la municipalité réaffirme sa doctrine : <text:span text:style-name="Strong_20_Emphasis">refus systématique, sauf si l'information présente un intérêt public direct et immédiat pour les habitants de Bonnay-Saint-Ythaire</text:span> (ex: services publics). Les refus seront notifiés par téléphone pour maintenir une relation constructive. Les associations locales sont quant à elles invitées à créer leur propre compte <text:span text:style-name="Emphasis">Panneau Pocket</text:span> indépendant.</text:p>
      <text:h text:style-name="Heading_20_3" text:outline-level="3"><text:bookmark-start text:name="__RefHeading___urbanisme-et-commission-des-listes-electorales_20"/><text:bookmark-start text:name="urbanisme-et-commission-des-listes-electorales"/>3.2 Urbanisme et Commission des listes électorales<text:bookmark-end text:name="__RefHeading___urbanisme-et-commission-des-listes-electorales_20"/><text:bookmark-end text:name="urbanisme-et-commission-des-listes-electorales"/></text:h>
      <text:p text:style-name="Text_20_body">En application de la loi de 2025 régissant les communes ayant présenté deux listes aux élections, le conseil désigne les membres de la <text:span text:style-name="Strong_20_Emphasis">Commission de contrôle des listes électorales</text:span> (chargée de statuer sur les inscriptions, radiations et recours). Sont exclus d'office le maire, les adjoints titulaires et les conseillers détenteurs d'une délégation.</text:p>
      <text:list text:style-name="List_20_1" text:continue-numbering="false">
        <text:list-item>
          <text:p text:style-name="List_20_1_Content_First"> <text:span text:style-name="Strong_20_Emphasis">Représentants de la liste majoritaire :</text:span> Cathy (titulaire) et deux autres membres à formaliser.</text:p>
        </text:list-item>
        <text:list-item>
          <text:p text:style-name="List_20_1_Content"> <text:span text:style-name="Strong_20_Emphasis">Représentants de la seconde liste :</text:span> Yannick et Sébastien.</text:p>
        </text:list-item>
        <text:list-item>
          <text:p text:style-name="List_20_1_Content_Last"> <text:span text:style-name="Strong_20_Emphasis">Propositions pour le délégué du Tribunal (recours) :</text:span> le conseil transmet les candidatures d'Yves, Laurence et Anne (absente). Le tribunal n'en retiendra qu'une.</text:p>
        </text:list-item>
      </text:list>
      <text:h text:style-name="Heading_20_3" text:outline-level="3"><text:bookmark-start text:name="__RefHeading___arbitrage-sur-l-eclairage-public-estival_21"/><text:bookmark-start text:name="arbitrage-sur-l-eclairage-public-estival"/>3.3 Arbitrage sur l'éclairage public estival<text:bookmark-end text:name="__RefHeading___arbitrage-sur-l-eclairage-public-estival_21"/><text:bookmark-end text:name="arbitrage-sur-l-eclairage-public-estival"/></text:h>
      <text:p text:style-name="Text_20_body">Agnès a transmis une proposition de décalage de l'extinction des lampadaires de 22h 30 à minuit durant la période estivale (du 1er juin au 30 septembre) pour accompagner la vie sociale et assurer la sécurité des piétons, des adolescents et des clients du café.</text:p>
      <text:p text:style-name="Text_20_body">Le débat fait apparaître des divergences : Sébastien soutient la mesure et propose l'étude d'éclairages solaires autonomes aux points stratégiques (place de l'église, city-stade) ; Yves s'y oppose au nom de la lutte contre la pollution lumineuse et de la maîtrise des coûts énergétiques, estimant la situation sécuritaire calme ; Corinne exprime son embarras et redoute un sentiment d'abandon du bourg de Saint-Ythaire si la mesure se cantonne à Bonnay.</text:p>
      <text:h text:style-name="Heading_20_4" text:outline-level="4"><text:bookmark-start text:name="__RefHeading___le-dossier-est-renvoye-a-la-commission-technique-pour-etudier-le-cout-d-un-basculement-par-secteurs-et-analyser-la-faisabilite-aupres-du-sydesl_22"/><text:bookmark-start text:name="le-dossier-est-renvoye-a-la-commission-technique-pour-etudier-le-cout-d-un-basculement-par-secteurs-et-analyser-la-faisabilite-aupres-du-sydesl"/>Le dossier est renvoyé à la commission technique pour étudier le coût d'un basculement par secteurs et analyser la faisabilité auprès du SYDESL.<text:bookmark-end text:name="__RefHeading___le-dossier-est-renvoye-a-la-commission-technique-pour-etudier-le-cout-d-un-basculement-par-secteurs-et-analyser-la-faisabilite-aupres-du-sydesl_22"/><text:bookmark-end text:name="le-dossier-est-renvoye-a-la-commission-technique-pour-etudier-le-cout-d-un-basculement-par-secteurs-et-analyser-la-faisabilite-aupres-du-sydesl"/></text:h>
      <text:h text:style-name="Heading_20_3" text:outline-level="3"><text:bookmark-start text:name="__RefHeading___demande-d-affichage-des-messes_23"/><text:bookmark-start text:name="demande-d-affichage-des-messes"/>3.4 Demande d'affichage des messes<text:bookmark-end text:name="__RefHeading___demande-d-affichage-des-messes_23"/><text:bookmark-end text:name="demande-d-affichage-des-messes"/></text:h>
      <text:p text:style-name="Text_20_body">Le conseil a tranché sur la demande de Denis Bourguignat visant à publier le calendrier des messes dans le bulletin <text:span text:style-name="Emphasis">L'Écho des Cadoles</text:span> ou sur <text:span text:style-name="Emphasis">Panneau Pocket</text:span>. Corinne a exprimé une opposition ferme au nom du principe de séparation de l'Église et de l'État (loi de 1905) et pour éviter toute dissension ou demande de réciprocité confessionnelle au sein de la population. Jean-Guy et d'autres élus s'étaient montrés plus partagés, envisageant la demande sous l'angle d'une simple information pratique locale (3 messes par an).</text:p>
      <table:table table:style-name="Table_Quotation1">
        <table:table-column/>
        <table:table-row>
          <table:table-cell office:value-type="string" table:style-name="Cell_Quotation1">
            <text:p text:style-name="tablealignleft"><text:span text:style-name="Strong_20_Emphasis">Vote sur la publication des informations religieuses :</text:span><text:line-break/><text:line-break/>* <text:span text:style-name="Strong_20_Emphasis">Contre la publication :</text:span> Majorité des voix.<text:line-break/>* <text:span text:style-name="Strong_20_Emphasis">Pour la publication :</text:span> Sébastien.<text:line-break/>* La demande est <text:span text:style-name="Strong_20_Emphasis">rejetée</text:span>. Les informations d'ordre religieux devront être cantonnées aux panneaux d'affichage libre.</text:p>
          </table:table-cell>
        </table:table-row>
      </table:table>
      <text:h text:style-name="Heading_20_3" text:outline-level="3"><text:bookmark-start text:name="__RefHeading___preparation-du-conseil-municipal-du-5-juin-elections-senatoriales_24"/><text:bookmark-start text:name="preparation-du-conseil-municipal-du-5-juin-elections-senatoriales"/>3.5 Préparation du Conseil Municipal du 5 juin (Élections Sénatoriales)<text:bookmark-end text:name="__RefHeading___preparation-du-conseil-municipal-du-5-juin-elections-senatoriales_24"/><text:bookmark-end text:name="preparation-du-conseil-municipal-du-5-juin-elections-senatoriales"/></text:h>
      <text:p text:style-name="Text_20_body">La préfecture impose la tenue d'un conseil le vendredi 5 juin pour procéder à l'élection des <text:span text:style-name="Strong_20_Emphasis">grands électeurs</text:span> qui voteront aux élections sénatoriales de septembre. La fusion des communes porte le quota de Bonnay-Saint-Ythaire à <text:span text:style-name="Strong_20_Emphasis">3 délégués titulaires et 3 délégués suppléants</text:span>.</text:p>
      <text:p text:style-name="Text_20_body">La réunion du 5 juin se limitera strictement au vote à bulletin secret, sans aucun débat ni campagne politique autorisés dans l'enceinte du conseil. Le maire exige que les candidatures soient gelées en amont pour permettre la réflexion des élus.</text:p>
      <text:list text:style-name="List_20_1" text:continue-numbering="false">
        <text:list-item>
          <text:p text:style-name="List_20_1_Content_First"> <text:span text:style-name="Strong_20_Emphasis">Candidats titulaires déclarés ce soir :</text:span> Le Maire (fidèle à sa tradition d'indépendance de vote (?)), Agnès, Corinne (affichant clairement son positionnement pour un vote de gauche et contre la baisse des dotations aux communes) et Jean-Guy .</text:p>
        </text:list-item>
        <text:list-item>
          <text:p text:style-name="List_20_1_Content_Last"> <text:span text:style-name="Strong_20_Emphasis">Candidats suppléants déclarés ce soir :</text:span> Quatre élus se sont manifestés. L'ordre de suppléance sera déterminé par le nombre de voix obtenues lors du scrutin. Les grands électeurs devront se déplacer à Mâcon le 27 septembre pour le scrutin national.</text:p>
        </text:list-item>
      </text:list>
      <text:h text:style-name="Heading_20_3" text:outline-level="3"><text:bookmark-start text:name="__RefHeading___organisation-pratique-de-la-commune_25"/><text:bookmark-start text:name="organisation-pratique-de-la-commune"/>3.6 Organisation pratique de la commune<text:bookmark-end text:name="__RefHeading___organisation-pratique-de-la-commune_25"/><text:bookmark-end text:name="organisation-pratique-de-la-commune"/></text:h>
      <text:list text:style-name="List_20_1" text:continue-numbering="false">
        <text:list-item>
          <text:p text:style-name="List_20_1_Content_First"> <text:span text:style-name="Strong_20_Emphasis">Journées du CAUE (4 et 5 juin) :</text:span> Le maire prendra en charge la récupération du véhicule de la Communauté de Communes. Des panneaux informatifs seront posés sur les boîtes aux lettres pour signaler qu'elles font également office de “boîtes à idées”. Pour les pique-niques balades du jeudi 4 juin, quatre élus se portent volontaires pour encadrer les groupes d'habitants aux côtés des techniciens du CAUE : Corinne, Jacky, Christophe et Jean-Guy.</text:p>
        </text:list-item>
        <text:list-item>
          <text:p text:style-name="List_20_1_Content"> <text:span text:style-name="Strong_20_Emphasis">Une réunion de calage logistique final est fixée au mardi 2 juin à 11h00 en mairie</text:span> (présence confirmée de Jean-Guy, Jacky, Christophe, Cathy et Pascal).</text:p>
        </text:list-item>
        <text:list-item>
          <text:p text:style-name="List_20_1_Content_Last"> <text:span text:style-name="Strong_20_Emphasis">Tableau des commissions :</text:span> Le document de synthèse actualisé a été transmis. Les commissions restent évolutives. Le pavé “Animation et lien social” intègre désormais l'enjeu transversal de “l'unité de la nouvelle commune”. Constatant l'absence totale d'hommes au sein de cette commission, un appel est lancé pour la rééquilibrer. Pascal est nommé suppléant sur la gestion de l'utilisation des salles (en binôme avec Marylène pour le suivi des clés et des locations). La CCID et la commission des élections sont confirmées comme étant strictement réservées aux élus du conseil (carrés roug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20:00</meta:creation-date>
    <dc:creator>Generated</dc:creator>
    <dc:date>2026-08-19T23::20:00</dc:date>
    <dc:language>en-US</dc:language>
    <meta:editing-cycles>1</meta:editing-cycles>
    <meta:editing-duration>PT0S</meta:editing-duration>
    <dc:title>bsy:comptes-rendus-pv:conseil_municipal_du_29_mai_2026</dc:title>
  </office:meta>
</office:document-meta>
</file>