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sy:comptes-rendus-pv:conseil_municipal_du_24_avril_2026"/><text:bookmark-start text:name="__RefHeading___conseil-municipal-du-24-avril-2026_1"/><text:bookmark-start text:name="conseil-municipal-du-24-avril-2026"/>Conseil Municipal du 24 avril 2026<text:bookmark-end text:name="__RefHeading___conseil-municipal-du-24-avril-2026_1"/><text:bookmark-end text:name="conseil-municipal-du-24-avril-2026"/></text:h>
      <text:p text:style-name="Text_20_body"><text:span text:style-name="Emphasis"><text:span text:style-name="Strong_20_Emphasis">Compte rendu synthétique réalisé à partir de l'enregistrement de la séance</text:span></text:span></text:p>
      <text:p text:style-name="Text_20_body">La réunion a couvert plusieurs thématiques essentielles liées à la gestion communale, notamment l'embellissement et fleurissement, les relations avec diverses structures intercommunales, la communication, la vie associative, ainsi que l'examen approfondi du budget primitif 2026 suivi de son adoption par le conseil municipal.</text:p>
      <text:h text:style-name="Heading_20_2" text:outline-level="2"><text:bookmark-start text:name="__RefHeading___tour-de-table_2"/><text:bookmark-start text:name="tour-de-table"/>Tour de table<text:bookmark-end text:name="__RefHeading___tour-de-table_2"/><text:bookmark-end text:name="tour-de-table"/></text:h>
      <text:h text:style-name="Heading_20_4" text:outline-level="4"><text:bookmark-start text:name="__RefHeading___embellissement-et-fleurissement_3"/><text:bookmark-start text:name="embellissement-et-fleurissement"/>1. Embellissement et fleurissement<text:bookmark-end text:name="__RefHeading___embellissement-et-fleurissement_3"/><text:bookmark-end text:name="embellissement-et-fleurissement"/></text:h>
      <text:p text:style-name="Text_20_body">La commission embellissement/fleurissement est sous-représentée, notamment à Bonnay où il n'y a qu'un seul participant, alors que Saint-Ythaire compte environ cinq personnes engagées. Il a été souligné la nécessité de recruter davantage de volontaires locaux, en particulier pour l'arrosage et l'entretien, afin d'éviter la mort des plantations. Le désherbage massif est programmé pour le 1er mai à 9h, suivi du choix des fleurs avec Jacques F. . À Bonnay, beaucoup de rosiers seront plantés car ils demandent peu d'entretien et sont résistants, un choix stratégique pour pérenniser le fleurissement. Plusieurs secteurs comme Sainte-Hippolyte et Les Chaumess ne bénéficient pas encore d'actions faute de bénévoles. Par ailleurs, un article sera publié prochainement pour informer la population sur ces initiatives.</text:p>
      <text:h text:style-name="Heading_20_4" text:outline-level="4"><text:bookmark-start text:name="__RefHeading___relations-avec-les-structures-intercommunales-et-syndicats_4"/><text:bookmark-start text:name="relations-avec-les-structures-intercommunales-et-syndicats"/>2. Relations avec les structures intercommunales et syndicats<text:bookmark-end text:name="__RefHeading___relations-avec-les-structures-intercommunales-et-syndicats_4"/><text:bookmark-end text:name="relations-avec-les-structures-intercommunales-et-syndicats"/></text:h>
      <text:p text:style-name="Text_20_body">La réunion a abordé les difficultés rencontrées avec le Syndicat Intercommunal des Eaux Grosnes et Guyes (SIEGG). Il a été rapporté une ambiance tendue, marquée par un fonctionnement jugé ancestral et peu transparent. Les nouveaux délégué-es, notamment Corinne, ont proposé la création d'une commission communication pour améliorer l'information des citoyens sur le fonctionnement du syndicat, qui reste opaque. Par ailleurs, le SIRTOM, syndicat mixte regroupant plusieurs communautés de communes, a été évoqué. Le représentant communal a souligné les enjeux liés au lobbying et à la nécessité de bien comprendre cette structure complexe.</text:p>
      <text:h text:style-name="Heading_20_4" text:outline-level="4"><text:bookmark-start text:name="__RefHeading___vie-associative-et-animation-communale_5"/><text:bookmark-start text:name="vie-associative-et-animation-communale"/>3. Vie associative et animation communale<text:bookmark-end text:name="__RefHeading___vie-associative-et-animation-communale_5"/><text:bookmark-end text:name="vie-associative-et-animation-communale"/></text:h>
      <text:p text:style-name="Text_20_body">Un point important a été fait sur l'état des associations locales, confrontées à un manque de bénévoles et à des difficultés à maintenir leurs activités. Une réunion des associations est envisagée afin de coordonner les actions, mutualiser les besoins matériels et organiser les événements communaux. Il a été proposé que la commune définisse un nombre limité d'événements annuels (1 à 3), qu'elle soutiendrait activement, tout en laissant aux associations la liberté d'agir de manière autonome. La Saint-Jean à Saint-Ythaire, traditionnellement un moment fort, pourrait être animée par Ictarius, sous réserve de confirmation.</text:p>
      <text:p text:style-name="Text_20_body">Concernant les apéritifs conviviaux, une organisation est en place où certains membres prennent en charge les courses alimentaires et d'autres les boissons. La participation au rangement doit être partagée équitablement pour éviter l'épuisement d'un petit groupe.</text:p>
      <text:h text:style-name="Heading_20_4" text:outline-level="4"><text:bookmark-start text:name="__RefHeading___communication-et-nouveaux-projets_6"/><text:bookmark-start text:name="communication-et-nouveaux-projets"/>4. Communication et nouveaux projets<text:bookmark-end text:name="__RefHeading___communication-et-nouveaux-projets_6"/><text:bookmark-end text:name="communication-et-nouveaux-projets"/></text:h>
      <text:p text:style-name="Text_20_body">La commission communication, récemment créée, a déjà tenu une première réunion et prévoit de solliciter la participation de la population pour diverses actions. Un projet d'étude d'opportunité pour l'ouverture d'une épicerie associative est lancé, accompagné par l'association « Bouge ton coq », avec l'objectif d'échanger des expériences avec des épiceries similaires dans la région. Ce projet est présenté comme une étude sérieuse, non une mise en place immédiate.</text:p>
      <text:p text:style-name="Text_20_body">Une exposition photographique gratuite est prévue à la chapelle de Besanceuil tout l'été, mettant en avant le photographe Bernard Plossu. Malgré des problèmes techniques liés au raccordement électrique, un arrangement avec des habitants du château de Besanceuil permettra l'éclairage nécessaire.</text:p>
      <text:h text:style-name="Heading_20_2" text:outline-level="2"><text:bookmark-start text:name="__RefHeading___presentation-et-analyse-detaillee-du-budget-primitif-2026_7"/><text:bookmark-start text:name="presentation-et-analyse-detaillee-du-budget-primitif-2026"/>Présentation et analyse détaillée du budget primitif 2026<text:bookmark-end text:name="__RefHeading___presentation-et-analyse-detaillee-du-budget-primitif-2026_7"/><text:bookmark-end text:name="presentation-et-analyse-detaillee-du-budget-primitif-2026"/></text:h>
      <text:p text:style-name="Text_20_body">Le volet financier a constitué la partie la plus développée de la réunion. Le budget primitif 2026 a été présenté en deux sections : fonctionnement et investissement.</text:p>
      <text:h text:style-name="Heading_20_5" text:outline-level="5"><text:bookmark-start text:name="__RefHeading___budget-de-fonctionnement-en-euros_8"/><text:bookmark-start text:name="budget-de-fonctionnement-en-euros"/>Budget de fonctionnement (en euros)<text:bookmark-end text:name="__RefHeading___budget-de-fonctionnement-en-euros_8"/><text:bookmark-end text:name="budget-de-fonctionnement-en-euros"/></text:h>
      <text:p text:style-name="Text_20_body">(montants à valider)</text:p>
      <table:table table:style-name="Table">
        <table:table-column/>
        <table:table-column/>
        <table:table-column/>
        <table:table-column/>
        <table:table-row>
          <table:table-cell office:value-type="string" table:style-name="tableheader">
            <text:p text:style-name="Table_20_Heading"> Poste </text:p>
          </table:table-cell>
          <table:table-cell office:value-type="string" table:style-name="tableheader">
            <text:p text:style-name="Table_20_Heading"> Budget 2025 (réalisé) </text:p>
          </table:table-cell>
          <table:table-cell office:value-type="string" table:style-name="tableheader">
            <text:p text:style-name="Table_20_Heading"> Budget 2026 proposé </text:p>
          </table:table-cell>
          <table:table-cell office:value-type="string" table:style-name="tableheader">
            <text:p text:style-name="Table_20_Heading"> Évolution/Commentaires </text:p>
          </table:table-cell>
        </table:table-row>
        <table:table-row>
          <table:table-cell office:value-type="string" table:style-name="tablecell">
            <text:p text:style-name="tablealignleft"> Électricité </text:p>
          </table:table-cell>
          <table:table-cell office:value-type="string" table:style-name="tablecell">
            <text:p text:style-name="tablealignleft"> 17 000 </text:p>
          </table:table-cell>
          <table:table-cell office:value-type="string" table:style-name="tablecell">
            <text:p text:style-name="tablealignleft"> 20 000 </text:p>
          </table:table-cell>
          <table:table-cell office:value-type="string" table:style-name="tablecell">
            <text:p text:style-name="tablealignleft"> Poste important, besoin de marge </text:p>
          </table:table-cell>
        </table:table-row>
        <table:table-row>
          <table:table-cell office:value-type="string" table:style-name="tablecell">
            <text:p text:style-name="tablealignleft"> Combustible (fuel)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Dépense importante pour maison de Moron </text:p>
          </table:table-cell>
        </table:table-row>
        <table:table-row>
          <table:table-cell office:value-type="string" table:style-name="tablecell">
            <text:p text:style-name="tablealignleft"> Carburant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Pour véhicules communaux </text:p>
          </table:table-cell>
        </table:table-row>
        <table:table-row>
          <table:table-cell office:value-type="string" table:style-name="tablecell">
            <text:p text:style-name="tablealignleft"> Fournitures d'entretien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Inclut achats pour agents techniques </text:p>
          </table:table-cell>
        </table:table-row>
        <table:table-row>
          <table:table-cell office:value-type="string" table:style-name="tablecell">
            <text:p text:style-name="tablealignleft"> Fournitures administratives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Registres, timbres, bulletins </text:p>
          </table:table-cell>
        </table:table-row>
        <table:table-row>
          <table:table-cell office:value-type="string" table:style-name="tablecell">
            <text:p text:style-name="tablealignleft"> Location mobilière (photocopieur) </text:p>
          </table:table-cell>
          <table:table-cell office:value-type="string" table:style-name="tablecell">
            <text:p text:style-name="tablealignleft"> 16 000 (réalisé) </text:p>
          </table:table-cell>
          <table:table-cell office:value-type="string" table:style-name="tablecell">
            <text:p text:style-name="tablealignleft"> 8 500 </text:p>
          </table:table-cell>
          <table:table-cell office:value-type="string" table:style-name="tablecell">
            <text:p text:style-name="tablealignleft"> Contrats de leasing, forte dépense liée aux copies </text:p>
          </table:table-cell>
        </table:table-row>
        <table:table-row>
          <table:table-cell office:value-type="string" table:style-name="tablecell">
            <text:p text:style-name="tablealignleft"> Entretien des bâtiments </text:p>
          </table:table-cell>
          <table:table-cell office:value-type="string" table:style-name="tablecell">
            <text:p text:style-name="tablealignleft"> 12 000 (réalisé) </text:p>
          </table:table-cell>
          <table:table-cell office:value-type="string" table:style-name="tablecell">
            <text:p text:style-name="tablealignleft"> 7 000 </text:p>
          </table:table-cell>
          <table:table-cell office:value-type="string" table:style-name="tablecell">
            <text:p text:style-name="tablealignleft"> Moins de dépenses anticipées </text:p>
          </table:table-cell>
        </table:table-row>
        <table:table-row>
          <table:table-cell office:value-type="string" table:style-name="tablecell">
            <text:p text:style-name="tablealignleft"> Entretien voirie </text:p>
          </table:table-cell>
          <table:table-cell office:value-type="string" table:style-name="tablecell">
            <text:p text:style-name="tablealignleft"> ~69 400 (2025) </text:p>
          </table:table-cell>
          <table:table-cell office:value-type="string" table:style-name="tablecell">
            <text:p text:style-name="tablealignleft"> 23 500 </text:p>
          </table:table-cell>
          <table:table-cell office:value-type="string" table:style-name="tablecell">
            <text:p text:style-name="tablealignleft"> Diminution liée au budget réel de dépenses </text:p>
          </table:table-cell>
        </table:table-row>
        <table:table-row>
          <table:table-cell office:value-type="string" table:style-name="tablecell">
            <text:p text:style-name="tablealignleft"> Charges de personnel </text:p>
          </table:table-cell>
          <table:table-cell office:value-type="string" table:style-name="tablecell">
            <text:p text:style-name="tablealignleft"> 105 000 </text:p>
          </table:table-cell>
          <table:table-cell office:value-type="string" table:style-name="tablecell">
            <text:p text:style-name="tablealignleft"> <text:span text:style-name="Emphasis">Prévu similaire</text:span> </text:p>
          </table:table-cell>
          <table:table-cell office:value-type="string" table:style-name="tablecell">
            <text:p text:style-name="tablealignleft"> Salariés + personnel extérieur </text:p>
          </table:table-cell>
        </table:table-row>
        <table:table-row>
          <table:table-cell office:value-type="string" table:style-name="tablecell">
            <text:p text:style-name="tablealignleft"> Subventions aux associations </text:p>
          </table:table-cell>
          <table:table-cell office:value-type="string" table:style-name="tablecell">
            <text:p text:style-name="tablealignleft"> 3 000 </text:p>
          </table:table-cell>
          <table:table-cell office:value-type="string" table:style-name="tablecell">
            <text:p text:style-name="tablealignleft"> <text:span text:style-name="Emphasis">Non décidé</text:span> </text:p>
          </table:table-cell>
          <table:table-cell office:value-type="string" table:style-name="tablecell">
            <text:p text:style-name="tablealignleft"> Répartition à définir </text:p>
          </table:table-cell>
        </table:table-row>
        <table:table-row>
          <table:table-cell office:value-type="string" table:style-name="tablecell">
            <text:p text:style-name="tablealignleft"> Repas des anciens et colis </text:p>
          </table:table-cell>
          <table:table-cell office:value-type="string" table:style-name="tablecell">
            <text:p text:style-name="tablealignleft"> <text:span text:style-name="Emphasis">Augmentation notable</text:span> </text:p>
          </table:table-cell>
          <table:table-cell office:value-type="string" table:style-name="tablecell">
            <text:p text:style-name="tablealignleft"> 12 000 </text:p>
          </table:table-cell>
          <table:table-cell office:value-type="string" table:style-name="tablecell">
            <text:p text:style-name="tablealignleft"> Augmentation liée au nombre croissant d'anciens </text:p>
          </table:table-cell>
        </table:table-row>
        <table:table-row>
          <table:table-cell office:value-type="string" table:style-name="tablecell">
            <text:p text:style-name="tablealignleft"> Assurance multirisques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text:span text:style-name="Emphasis">Non spécifié</text:span> </text:p>
          </table:table-cell>
          <table:table-cell office:value-type="string" table:style-name="tablecell">
            <text:p text:style-name="tablealignleft"> Pour biens communaux </text:p>
          </table:table-cell>
        </table:table-row>
        <table:table-row>
          <table:table-cell office:value-type="string" table:style-name="tablecell">
            <text:p text:style-name="tablealignleft"> Total dépenses </text:p>
          </table:table-cell>
          <table:table-cell office:value-type="string" table:style-name="tablecell">
            <text:p text:style-name="tablealignleft"> ~421 000 </text:p>
          </table:table-cell>
          <table:table-cell office:value-type="string" table:style-name="tablecell">
            <text:p text:style-name="tablealignleft"> ~421 000 </text:p>
          </table:table-cell>
          <table:table-cell office:value-type="string" table:style-name="tablecell">
            <text:p text:style-name="tablealignleft"> Budget équilibré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5" text:outline-level="5"><text:bookmark-start text:name="__RefHeading___budget-d-investissement-en-euros_9"/><text:bookmark-start text:name="budget-d-investissement-en-euros"/>Budget d'investissement (en euros)<text:bookmark-end text:name="__RefHeading___budget-d-investissement-en-euros_9"/><text:bookmark-end text:name="budget-d-investissement-en-euros"/></text:h>
      <table:table table:style-name="Table">
        <table:table-column/>
        <table:table-column/>
        <table:table-column/>
        <table:table-column/>
        <table:table-column/>
        <table:table-row>
          <table:table-cell office:value-type="string" table:style-name="tableheader">
            <text:p text:style-name="Table_20_Heading"> Projet </text:p>
          </table:table-cell>
          <table:table-cell office:value-type="string" table:style-name="tableheader">
            <text:p text:style-name="Table_20_Heading"> Montant 2025 </text:p>
          </table:table-cell>
          <table:table-cell office:value-type="string" table:style-name="tableheader">
            <text:p text:style-name="Table_20_Heading"> Prévision 2026 </text:p>
          </table:table-cell>
          <table:table-cell office:value-type="string" table:style-name="tableheader">
            <text:p text:style-name="Table_20_Heading"> Subventions notifiées </text:p>
          </table:table-cell>
          <table:table-cell office:value-type="string" table:style-name="tableheader">
            <text:p text:style-name="Table_20_Heading"> Reste à charge approximatif </text:p>
          </table:table-cell>
        </table:table-row>
        <table:table-row>
          <table:table-cell office:value-type="string" table:style-name="tablecell">
            <text:p text:style-name="tablealignleft"> Inventaire des bâtiments </text:p>
          </table:table-cell>
          <table:table-cell office:value-type="string" table:style-name="tablecell">
            <text:p text:style-name="tablealignleft"> 0 </text:p>
          </table:table-cell>
          <table:table-cell office:value-type="string" table:style-name="tablecell">
            <text:p text:style-name="tablealignleft"> 10 000 </text:p>
          </table:table-cell>
          <table:table-cell office:value-type="string" table:style-name="tablecell">
            <text:p text:style-name="tablealignleft"> 9 000 </text:p>
          </table:table-cell>
          <table:table-cell office:value-type="string" table:style-name="tablecell">
            <text:p text:style-name="tablealignleft"> 1 000 </text:p>
          </table:table-cell>
        </table:table-row>
        <table:table-row>
          <table:table-cell office:value-type="string" table:style-name="tablecell">
            <text:p text:style-name="tablealignleft"> Bâtiment technique </text:p>
          </table:table-cell>
          <table:table-cell office:value-type="string" table:style-name="tablecell">
            <text:p text:style-name="tablealignleft"> 20 892 </text:p>
          </table:table-cell>
          <table:table-cell office:value-type="string" table:style-name="tablecell">
            <text:p text:style-name="tablealignleft"> <text:span text:style-name="Emphasis">Suite prévue</text:span> </text:p>
          </table:table-cell>
          <table:table-cell office:value-type="string" table:style-name="tablecell">
            <text:p text:style-name="tablealignleft"> 26 000 (notifié) + 25 000 (demandé) </text:p>
          </table:table-cell>
          <table:table-cell office:value-type="string" table:style-name="tablecell">
            <text:p text:style-name="tablealignleft"> 80 000 (emprunt) </text:p>
          </table:table-cell>
        </table:table-row>
        <table:table-row>
          <table:table-cell office:value-type="string" table:style-name="tablecell">
            <text:p text:style-name="tablealignleft"> Volets de l'école (Baudet) </text:p>
          </table:table-cell>
          <table:table-cell office:value-type="string" table:style-name="tablecell">
            <text:p text:style-name="tablealignleft"> 27 220 </text:p>
          </table:table-cell>
          <table:table-cell office:value-type="string" table:style-name="tablecell">
            <text:p text:style-name="tablealignleft"> <text:span text:style-name="Emphasis">Terminé</text:span> </text:p>
          </table:table-cell>
          <table:table-cell office:value-type="string" table:style-name="tablecell">
            <text:p text:style-name="tablealignleft"> 18 250 </text:p>
          </table:table-cell>
          <table:table-cell office:value-type="string" table:style-name="tablecell">
            <text:p text:style-name="tablealignleft"> <text:span text:style-name="Emphasis">Erreur dans calcul</text:span> </text:p>
          </table:table-cell>
        </table:table-row>
        <table:table-row>
          <table:table-cell office:value-type="string" table:style-name="tablecell">
            <text:p text:style-name="tablealignleft"> Maison de Moron (emprunt 190 k€) </text:p>
          </table:table-cell>
          <table:table-cell office:value-type="string" table:style-name="tablecell">
            <text:p text:style-name="tablealignleft"> <text:span text:style-name="Emphasis">Engagé</text:span> </text:p>
          </table:table-cell>
          <table:table-cell office:value-type="string" table:style-name="tablecell">
            <text:p text:style-name="tablealignleft"> <text:span text:style-name="Emphasis">Coût nul</text:span> </text:p>
          </table:table-cell>
          <table:table-cell office:value-type="string" table:style-name="tablecell">
            <text:p text:style-name="tablealignleft"> <text:span text:style-name="Emphasis">Emprunt géré</text:span> </text:p>
          </table:table-cell>
          <table:table-cell office:value-type="string" table:style-name="tablecell">
            <text:p text:style-name="tablealignleft"> Remboursements intérêts </text:p>
          </table:table-cell>
        </table:table-row>
        <table:table-row>
          <table:table-cell office:value-type="string" table:style-name="tablecell">
            <text:p text:style-name="tablealignleft"> Enfouissement des lignes (SIDEL) </text:p>
          </table:table-cell>
          <table:table-cell office:value-type="string" table:style-name="tablecell">
            <text:p text:style-name="tablealignleft"> 108 000 </text:p>
          </table:table-cell>
          <table:table-cell office:value-type="string" table:style-name="tablecell">
            <text:p text:style-name="tablealignleft"> <text:span text:style-name="Emphasis">Prévu</text:span> </text:p>
          </table:table-cell>
          <table:table-cell office:value-type="string" table:style-name="tablecell">
            <text:p text:style-name="tablealignleft"> 89 000 + 10 000 (Comcom) </text:p>
          </table:table-cell>
          <table:table-cell office:value-type="string" table:style-name="tablecell">
            <text:p text:style-name="tablealignleft"> 18 000 </text:p>
          </table:table-cell>
        </table:table-row>
        <table:table-row>
          <table:table-cell office:value-type="string" table:style-name="tablecell">
            <text:p text:style-name="tablealignleft"> Voirie (rue du Pressoir) </text:p>
          </table:table-cell>
          <table:table-cell office:value-type="string" table:style-name="tablecell">
            <text:p text:style-name="tablealignleft"> <text:span text:style-name="Emphasis">En cours</text:span> </text:p>
          </table:table-cell>
          <table:table-cell office:value-type="string" table:style-name="tablecell">
            <text:p text:style-name="tablealignleft"> <text:span text:style-name="Emphasis">Prévu</text:span> </text:p>
          </table:table-cell>
          <table:table-cell office:value-type="string" table:style-name="tablecell">
            <text:p text:style-name="tablealignleft"> 5 200 </text:p>
          </table:table-cell>
          <table:table-cell office:value-type="string" table:style-name="tablecell">
            <text:p text:style-name="tablealignleft"> 9 000 </text:p>
          </table:table-cell>
        </table:table-row>
        <table:table-row>
          <table:table-cell office:value-type="string" table:style-name="tablecell">
            <text:p text:style-name="tablealignleft"> Chapelle de Besanseuil </text:p>
          </table:table-cell>
          <table:table-cell office:value-type="string" table:style-name="tablecell">
            <text:p text:style-name="tablealignleft"> 6 500 </text:p>
          </table:table-cell>
          <table:table-cell office:value-type="string" table:style-name="tablecell">
            <text:p text:style-name="tablealignleft"> <text:span text:style-name="Emphasis">En cours</text:span> </text:p>
          </table:table-cell>
          <table:table-cell office:value-type="string" table:style-name="tablecell">
            <text:p text:style-name="tablealignleft"> 6 500 (Fondation du Patrimoine) + autres demandes </text:p>
          </table:table-cell>
          <table:table-cell office:value-type="string" table:style-name="tablecell">
            <text:p text:style-name="tablealignleft"> Faible reste à charge </text:p>
          </table:table-cell>
        </table:table-row>
        <table:table-row>
          <table:table-cell office:value-type="string" table:style-name="tablecell">
            <text:p text:style-name="tablealignleft"> Panneaux routiers </text:p>
          </table:table-cell>
          <table:table-cell office:value-type="string" table:style-name="tablecell">
            <text:p text:style-name="tablealignleft"> <text:span text:style-name="Emphasis">Projet</text:span> </text:p>
          </table:table-cell>
          <table:table-cell office:value-type="string" table:style-name="tablecell">
            <text:p text:style-name="tablealignleft"> 12 000 </text:p>
          </table:table-cell>
          <table:table-cell office:value-type="string" table:style-name="tablecell">
            <text:p text:style-name="tablealignleft"> <text:span text:style-name="Emphasis">Non précisé</text:span> </text:p>
          </table:table-cell>
          <table:table-cell office:value-type="string" table:style-name="tablecell">
            <text:p text:style-name="tablealignleft"> <text:span text:style-name="Emphasis">À décider</text:span> </text:p>
          </table:table-cell>
        </table:table-row>
        <table:table-row>
          <table:table-cell office:value-type="string" table:style-name="tablecell">
            <text:p text:style-name="tablealignleft"> Total investissement </text:p>
          </table:table-cell>
          <table:table-cell office:value-type="string" table:style-name="tablecell">
            <text:p text:style-name="tablealignleft"> <text:span text:style-name="Emphasis">Non cumulatif</text:span> </text:p>
          </table:table-cell>
          <table:table-cell office:value-type="string" table:style-name="tablecell">
            <text:p text:style-name="tablealignleft"> ~416 000 </text:p>
          </table:table-cell>
          <table:table-cell office:value-type="string" table:style-name="tablecell">
            <text:p text:style-name="tablealignleft"> <text:span text:style-name="Emphasis">Variable</text:span> </text:p>
          </table:table-cell>
          <table:table-cell office:value-type="string" table:style-name="tablecell">
            <text:p text:style-name="tablealignleft"> <text:span text:style-name="Emphasis">Variable</text:span> </text:p>
          </table:table-cell>
        </table:table-row>
        <table:table-row>
          <table:table-cell office:value-type="string" table:style-name="tablecell">
            <text:p text:style-name="tablealignleft"> Un point crucial a été la discussion sur la taxe d'habitation pour les résidences secondaires. Le taux actuel est de 5,58% et une proposition d'augmentation à 6,87% a été soumise afin d'équilibrer le budget, ce qui générerait environ 3,625,€ de recettes supplémentaires. Cette décision a été justifiée par le fait que ces résidences secondaires consomment des services communaux sans contribuer suffisamment financièrement à la vie locale. Le vote a validé cette augmentation malgré des réserves exprimée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Il a été également rappelé que la commune est confrontée à une diminution des dotations de l'État, ainsi qu'à une tendance à une augmentation des dépenses courantes, ce qui rend nécessaire une gestion stricte et une possible réduction future des dépenses, voire du personnel.</text:p>
      <text:h text:style-name="Heading_20_4" text:outline-level="4"><text:bookmark-start text:name="__RefHeading___points-cles-du-budget_10"/><text:bookmark-start text:name="points-cles-du-budget"/>Points clés du budget<text:bookmark-end text:name="__RefHeading___points-cles-du-budget_10"/><text:bookmark-end text:name="points-cles-du-budget"/></text:h>
      <text:list text:style-name="List_20_1" text:continue-numbering="false">
        <text:list-item>
          <text:p text:style-name="List_20_1_Content_First"> <text:span text:style-name="Strong_20_Emphasis">Déficit de fonctionnement</text:span> en 2025 : environ 36 000 €36000€, situation non durable.</text:p>
        </text:list-item>
        <text:list-item>
          <text:p text:style-name="List_20_1_Content"> <text:span text:style-name="Strong_20_Emphasis">Budget équilibré</text:span> grâce aux excédents reportés des années précédentes.</text:p>
        </text:list-item>
        <text:list-item>
          <text:p text:style-name="List_20_1_Content"> <text:span text:style-name="Strong_20_Emphasis">Pression pour réduire les dépenses</text:span> et augmenter les recettes, notamment via la taxe sur les résidences secondaires.</text:p>
        </text:list-item>
        <text:list-item>
          <text:p text:style-name="List_20_1_Content"> <text:span text:style-name="Strong_20_Emphasis">Taxe d'habitation sur résidences secondaires</text:span> : possibilité d'augmenter le taux de 5,58%5,58% à 6,87%6,87%, générant environ 3 625 €3625€ de recettes supplémentaires.</text:p>
        </text:list-item>
        <text:list-item>
          <text:p text:style-name="List_20_1_Content"> <text:span text:style-name="Strong_20_Emphasis">Argumentation pour l'augmentation</text:span> : les résidences secondaires consomment des services sans contribuer équitablement, et le taux actuel est inférieur à la moyenne départementale.</text:p>
        </text:list-item>
        <text:list-item>
          <text:p text:style-name="List_20_1_Content"> <text:span text:style-name="Strong_20_Emphasis">Investissements lourds</text:span> programmés, notamment pour la rénovation des bâtiments communaux et la voirie.</text:p>
        </text:list-item>
        <text:list-item>
          <text:p text:style-name="List_20_1_Content_Last"> <text:span text:style-name="Strong_20_Emphasis">Recours à l'emprunt maîtrisé</text:span>, la commune n'étant pas fortement endettée.</text:p>
        </text:list-item>
      </text:list>
      <text:h text:style-name="Heading_20_2" text:outline-level="2"><text:bookmark-start text:name="__RefHeading___points-divers-et-deliberations_11"/><text:bookmark-start text:name="points-divers-et-deliberations"/>Points divers et délibérations<text:bookmark-end text:name="__RefHeading___points-divers-et-deliberations_11"/><text:bookmark-end text:name="points-divers-et-deliberations"/></text:h>
      <text:list text:style-name="List_20_1" text:continue-numbering="false">
        <text:list-item>
          <text:p text:style-name="List_20_1_Content_First"> Désignation de représentants pour diverses commissions et syndicats (CIDEL, GIT Arnia, commission consultative des impôts locaux) avec explications sur leurs rôles.</text:p>
        </text:list-item>
        <text:list-item>
          <text:p text:style-name="List_20_1_Content"> Vote de diverses délibérations, notamment pour des emprunts, des travaux d'extension de réseau électrique au bâtiment technique, et l'acquisition d'un ancien broyeur.</text:p>
        </text:list-item>
        <text:list-item>
          <text:p text:style-name="List_20_1_Content"> Adoption d'un nouveau forfait annuel pour les associations permettant l'organisation illimitée d'événements à moindre coût, favorisant ainsi l'animation locale.</text:p>
        </text:list-item>
        <text:list-item>
          <text:p text:style-name="List_20_1_Content_Last"> Limitation des pouvoirs du maire en matière d'emprunts à un plafond de 10 000 euros par opération, suite à une demande préfectorale.</text:p>
        </text:list-item>
      </text:list>
      <text:h text:style-name="Heading_20_2" text:outline-level="2"><text:bookmark-start text:name="__RefHeading___prochaines-etapes-et-recommandations_12"/><text:bookmark-start text:name="prochaines-etapes-et-recommandations"/>Prochaines étapes et recommandations<text:bookmark-end text:name="__RefHeading___prochaines-etapes-et-recommandations_12"/><text:bookmark-end text:name="prochaines-etapes-et-recommandations"/></text:h>
      <text:list text:style-name="List_20_1" text:continue-numbering="false">
        <text:list-item>
          <text:p text:style-name="List_20_1_Content_First"> Organisation d'une réunion intermédiaire en soirée pour finaliser certains aspects de l'organisation communale et faire un point sur les projets en cours.</text:p>
        </text:list-item>
        <text:list-item>
          <text:p text:style-name="List_20_1_Content"> Planification d'une réunion avec les associations pour identifier leurs besoins, encourager la coopération et définir le calendrier des événements communaux.</text:p>
        </text:list-item>
        <text:list-item>
          <text:p text:style-name="List_20_1_Content"> Diffusion du compte rendu des activités et projets à travers la communication municipale, notamment via l'écho des Cadoles prévu pour la mi-mai.</text:p>
        </text:list-item>
        <text:list-item>
          <text:p text:style-name="List_20_1_Content_Last"> Suivi renforcé du budget avec implication plus collective, notamment via la constitution d'une commission finances.</text:p>
        </text:list-item>
      </text:list>
      <text:h text:style-name="Heading_20_2" text:outline-level="2"><text:bookmark-start text:name="__RefHeading___conclusion_13"/><text:bookmark-start text:name="conclusion"/>Conclusion<text:bookmark-end text:name="__RefHeading___conclusion_13"/><text:bookmark-end text:name="conclusion"/></text:h>
      <text:p text:style-name="Text_20_body">La réunion a permis de faire un point complet sur plusieurs dossiers importants : la mobilisation pour l'embellissement, la gestion de syndicats intercommunaux avec leurs difficultés, la dynamique associative, la communication, ainsi que la présentation détaillée du budget 2026. Les décisions budgétaires, notamment l'augmentation ciblée de la taxe d'habitation sur les résidences secondaires, traduisent une volonté de redresser les finances communales tout en maintenant le soutien aux services et animations locales. Le travail de transparence et d'implication collective est encouragé pour les prochaines étapes afin d'assurer une gestion efficace et partagée de la commu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9:50</meta:creation-date>
    <dc:creator>Generated</dc:creator>
    <dc:date>2026-08-19T23::19:50</dc:date>
    <dc:language>en-US</dc:language>
    <meta:editing-cycles>1</meta:editing-cycles>
    <meta:editing-duration>PT0S</meta:editing-duration>
    <dc:title>bsy:comptes-rendus-pv:conseil_municipal_du_24_avril_2026</dc:title>
  </office:meta>
</office:document-meta>
</file>