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sy:comptes-rendus-pv:accueil"/><text:bookmark-start text:name="__RefHeading___comptes-rendus-et-proces-verbaux_1"/><text:bookmark-start text:name="comptes-rendus-et-proces-verbaux"/>Comptes-Rendus et Procès-Verbaux<text:bookmark-end text:name="__RefHeading___comptes-rendus-et-proces-verbaux_1"/><text:bookmark-end text:name="comptes-rendus-et-proces-verbaux"/></text:h>
      <text:p text:style-name="Horizontal_20_Line"/>
      <text:p text:style-name="Text_20_body"><text:a xlink:type="simple" xlink:href="https://wiki.bsynet.fr/bsy/comptes-rendus-pv/conseil_municipal_du_29_mars_2026" text:style-name="Internet_20_link" text:visited-style-name="Visited_20_Internet_20_Link">CR du Conseil Municipal du 29 mars 2026</text:a></text:p>
      <text:p text:style-name="Text_20_body"><text:a xlink:type="simple" xlink:href="https://wiki.bsynet.fr/bsy/comptes-rendus-pv/conseil_municipal_du_24_avril_2026" text:style-name="Internet_20_link" text:visited-style-name="Visited_20_Internet_20_Link">CR du Conseil Municipal du 24 avril 2026</text:a></text:p>
      <text:p text:style-name="Text_20_body"><text:a xlink:type="simple" xlink:href="https://wiki.bsynet.fr/bsy/comptes-rendus-pv/conseil_municipal_du_29_mai_2026" text:style-name="Internet_20_link" text:visited-style-name="Visited_20_Internet_20_Link">CR du Conseil Municipal du 29 mai 2026</text:a></text:p>
      <text:p text:style-name="Text_20_body"><text:a xlink:type="simple" xlink:href="https://wiki.bsynet.fr/bsy/comptes-rendus-pv/conseil-municipal-du-26juin2026" text:style-name="Internet_20_link" text:visited-style-name="Visited_20_Internet_20_Link">CR Conseil Municipal du 26 juin 202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25:30</meta:creation-date>
    <dc:creator>Generated</dc:creator>
    <dc:date>2026-08-19T22::25:30</dc:date>
    <dc:language>en-US</dc:language>
    <meta:editing-cycles>1</meta:editing-cycles>
    <meta:editing-duration>PT0S</meta:editing-duration>
    <dc:title>bsy:comptes-rendus-pv:accueil</dc:title>
  </office:meta>
</office:document-meta>
</file>