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sy:accueil"/><text:bookmark-start text:name="__RefHeading___infos-de-bonnay-saint-ythaire_1"/><text:bookmark-start text:name="infos-de-bonnay-saint-ythaire"/>Infos de Bonnay-Saint-Ythaire<text:bookmark-end text:name="__RefHeading___infos-de-bonnay-saint-ythaire_1"/><text:bookmark-end text:name="infos-de-bonnay-saint-ythaire"/></text:h>
      <text:p text:style-name="Text_20_body"><text:a xlink:type="simple" xlink:href="https://wiki.bsynet.fr/bsy/comptes-rendus-pv/accueil" text:style-name="Internet_20_link" text:visited-style-name="Visited_20_Internet_20_Link">Comptes-Rendus et résumés synthètiques des séances de Conseil Municipal</text:a></text:p>
      <text:p text:style-name="Text_20_body"><text:a xlink:type="simple" xlink:href="https://wiki.bsynet.fr/bsy/discours-du-14juillet" text:style-name="Internet_20_link" text:visited-style-name="Visited_20_Internet_20_Link">Discours prononcé le 14 juillet 2026 à BSY par Corinne Lièvr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9T21::36:31</meta:creation-date>
    <dc:creator>Generated</dc:creator>
    <dc:date>2026-08-19T21::36:31</dc:date>
    <dc:language>en-US</dc:language>
    <meta:editing-cycles>1</meta:editing-cycles>
    <meta:editing-duration>PT0S</meta:editing-duration>
    <dc:title>bsy:accueil</dc:title>
  </office:meta>
</office:document-meta>
</file>