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8714559d03beefcfa299f6cd80ca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ccueil"/><text:bookmark-start text:name="__RefHeading___bienvenue-sur-le-wiki-bsynet_1"/><text:bookmark-start text:name="bienvenue-sur-le-wiki-bsynet"/>Bienvenue sur le Wiki BsyNet<text:bookmark-end text:name="__RefHeading___bienvenue-sur-le-wiki-bsynet_1"/><text:bookmark-end text:name="bienvenue-sur-le-wiki-bsynet"/></text:h>
      <text:p text:style-name="Text_20_body"><draw:frame draw:style-name="mediacenter" draw:name="0" text:anchor-type="paragraph" draw:z-index="0" svg:width="12.7cm" svg:height="6.32968cm"><draw:image xlink:href="Pictures/8c8714559d03beefcfa299f6cd80ca6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43:07</meta:creation-date>
    <dc:creator>Generated</dc:creator>
    <dc:date>2026-08-19T20::43:07</dc:date>
    <dc:language>en-US</dc:language>
    <meta:editing-cycles>1</meta:editing-cycles>
    <meta:editing-duration>PT0S</meta:editing-duration>
    <dc:title>accueil</dc:title>
  </office:meta>
</office:document-meta>
</file>